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"/><text:bookmark-start text:name="__RefHeading___table_manager_1"/><text:bookmark-start text:name="table_manager"/>Table Manager<text:bookmark-end text:name="__RefHeading___table_manager_1"/><text:bookmark-end text:name="table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reates and manages the fragments and sub-tables corresponding to complete tables, letting tables be assembled incrementally from pieces produced at different points of a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www.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instance, internally linked to the <text:a xlink:type="simple" xlink:href="https://www.dinamicaego.com/dokuwiki/doku.php?id=sub_table" text:style-name="Internet_20_link" text:visited-style-name="Visited_20_Internet_20_Link">Sub Table</text:a>, <text:a xlink:type="simple" xlink:href="https://www.dinamicaego.com/dokuwiki/doku.php?id=merge_sub_tables" text:style-name="Internet_20_link" text:visited-style-name="Visited_20_Internet_20_Link">Merge Sub Tables</text:a>, and <text:a xlink:type="simple" xlink:href="https://www.dinamicaego.com/dokuwiki/doku.php?id=table_manager_value" text:style-name="Internet_20_link" text:visited-style-name="Visited_20_Internet_20_Link">Table Manager Value</text:a> functors placed inside this container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<text:a xlink:type="simple" xlink:href="https://www.dinamicaego.com/dokuwiki/doku.php?id=sub_table" text:style-name="Internet_20_link" text:visited-style-name="Visited_20_Internet_20_Link">Sub Table</text:a> and <text:a xlink:type="simple" xlink:href="https://www.dinamicaego.com/dokuwiki/doku.php?id=merge_sub_tables" text:style-name="Internet_20_link" text:visited-style-name="Visited_20_Internet_20_Link">Merge Sub Tables</text:a> functors placed inside this container automatically bind their advanced Table Manager port to this container's internal output.</text:p>
      <text:p text:style-name="Text_20_body"><text:a xlink:type="simple" xlink:href="https://dinamicaego.com/dokuwiki/lib/exe/fetch.php?media=regionmanagerexample.zip" text:style-name="Internet_20_link" text:visited-style-name="Visited_20_Internet_20_Link">Download an example model</text:a> demonstrating the use of Table Manag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Table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</dc:title>
  </office:meta>
</office:document-meta>
</file>