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value"/><text:bookmark-start text:name="__RefHeading___table_value_1"/><text:bookmark-start text:name="table_value"/>Table Value<text:bookmark-end text:name="__RefHeading___table_value_1"/><text:bookmark-end text:name="tab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value, which may be a real number or a string, that can be reused as the input to more than one functor, or used as a constant. This is the general value type used to interoperate with table function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table_value_type" text:style-name="Internet_20_link" text:visited-style-name="Visited_20_Internet_20_Link">Table Value Type</text:a>  </text:p>
          </table:table-cell>
          <table:table-cell office:value-type="string" table:style-name="tablecell">
            <text:p text:style-name="tablealignleft"> Value carried by this funct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table_value_type" text:style-name="Internet_20_link" text:visited-style-name="Visited_20_Internet_20_Link">Table Value Type</text:a>  </text:p>
          </table:table-cell>
          <table:table-cell office:value-type="string" table:style-name="tablecell">
            <text:p text:style-name="tablealignleft"> The value provided as this functor's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passes its input value to its output unmodified, and can be used to feed the same value into more than one functor, or to hold a constant real number or string for use with table function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value</dc:title>
  </office:meta>
</office:document-meta>
</file>