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form_map"/><text:bookmark-start text:name="__RefHeading___transform_map_1"/><text:bookmark-start text:name="transform_map"/>Transform Map<text:bookmark-end text:name="__RefHeading___transform_map_1"/><text:bookmark-end text:name="transform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projects a map file according to a set of parameters. It can also crop and reproject a map based on the projection, extents, and cell size of a given format map. This functor is also known by the alias <text:span text:style-name="Source_20_Text">ReprojectMap</text:span> in EGO Scrip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the input map to reproject.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the resulting reprojected map. Its format is selected from the file exten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Output Format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a format map whose projection, extents, and cell size become the default attributes of the output. Mutually exclusive with Output Map Projectio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to reproject the input map into; the output's extents and cell size are then computed automatically (either can still be overridden by the relevant ports). Mutually exclusive with Output Format Map Filename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output map. Unsigned 1-Bit Integer and Signed 8-Bit Integer are both treated as Unsigned 8-Bit Integer for this functor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Output Map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output map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ampling Method  </text:p>
          </table:table-cell>
          <table:table-cell office:value-type="string" table:style-name="tablecell">
            <text:p text:style-name="tablealignleft"> <text:a xlink:type="simple" xlink:href="https://www.dinamicaego.com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Resampling method used to compute output values from the input map: Nearest, Bilinear, Cubic, Cubic Spline, Lanzos, Average, Mode, Maximum, Minimum, Median, 1st Quartile, or 3rd Quartile. This is an advanced port.  </text:p>
          </table:table-cell>
          <table:table-cell office:value-type="string" table:style-name="tablecell">
            <text:p text:style-name="tablealignleft"> Nearest  </text:p>
          </table:table-cell>
        </table:table-row>
        <table:table-row>
          <table:table-cell office:value-type="string" table:style-name="tablecell">
            <text:p text:style-name="tablealignleft"> Additional Input Map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Additional value to treat as null in the input map, alongside its own null value if it has one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Input Map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to assume for the input map, overriding its own. When not given, the input map's own projection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output map. Must be given together with Output Map Column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output map. Must be given together with Output Map Line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Width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width of the output map, in units compatible with its projection. Must be given together with Output Map Cell Height; mutually exclusive with Output Map Lines/Columns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Heigh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height of the output map, in units compatible with its projection. Must be given together with Output Map Cell Width/Height; mutually exclusive with Output Map Lines/Columns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Use Compress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output map is compressed, for formats that support it (GeoTiff and HFA; ignored for other formats)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Additional GDAL Warp Arguments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Additional arguments passed to the underlying <text:span text:style-name="Source_20_Text">gdalwarp</text:span> invocation, appended after every other argument. This is an advanced port.  </text:p>
          </table:table-cell>
          <table:table-cell office:value-type="string" table:style-name="tablecell">
            <text:p text:style-name="tablealignleft"> “”  </text:p>
          </table:table-cell>
        </table:table-row>
        <table:table-row>
          <table:table-cell office:value-type="string" table:style-name="tablecell">
            <text:p text:style-name="tablealignleft"> Additional GDAL Translate Arguments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Additional arguments passed to the underlying <text:span text:style-name="Source_20_Text">gdal_translate</text:span> invocation, appended after every other argument. This is an advanced port.  </text:p>
          </table:table-cell>
          <table:table-cell office:value-type="string" table:style-name="tablecell">
            <text:p text:style-name="tablealignleft"> “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Same filename given to the Output Map Filenam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gdal_ogr" text:style-name="Internet_20_link" text:visited-style-name="Visited_20_Internet_20_Link"> GDAL / OG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raps the <text:a xlink:type="simple" xlink:href="https://gdal.org/" text:style-name="Internet_20_link" text:visited-style-name="Visited_20_Internet_20_Link">GDAL library</text:a> utilities <text:a xlink:type="simple" xlink:href="https://gdal.org/programs/gdalwarp.html" text:style-name="Internet_20_link" text:visited-style-name="Visited_20_Internet_20_Link">GDAL Warp</text:a> and <text:a xlink:type="simple" xlink:href="https://gdal.org/programs/gdal_translate.html" text:style-name="Internet_20_link" text:visited-style-name="Visited_20_Internet_20_Link">GDAL Translate</text:a>: GDAL Warp is used to reproject the map, and GDAL Translate is used to clip the reprojected map to the boundaries of a given mask.</text:p>
      <text:p text:style-name="Text_20_body">Categorization information present in the input map is not preserved by the reprojection.</text:p>
      <text:p text:style-name="Text_20_body">Only the GeoTiff (.tif) and HFA (.img) formats support Use Compression; it is ignored for other formats.</text:p>
      <text:p text:style-name="Text_20_body">Unlike most functors, this functor cannot be connected directly to a map produced by another functor while it is still in memory — that map must first be saved to disk with <text:a xlink:type="simple" xlink:href="https://www.dinamicaego.com/dokuwiki/doku.php?id=save_map" text:style-name="Internet_20_link" text:visited-style-name="Visited_20_Internet_20_Link">Save Map</text:a> — because the underlying GDAL utility can only operate on maps already written to a file. Re-arranging an in-memory map into the form GDAL's API expects would heavily impact execution performance and the amount of memory required, which is why this restriction is not worked around internall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form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form_map</dc:title>
  </office:meta>
</office:document-meta>
</file>