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ple"/><text:bookmark-start text:name="__RefHeading___tuple_1"/><text:bookmark-start text:name="tuple"/>Tuple<text:bookmark-end text:name="__RefHeading___tuple_1"/><text:bookmark-end text:name="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tuple value that can be reused as the input to more than one functor, or used as a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Tuple value carried by this func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The tuple value provided as this functor'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passes its input value to its output unmodified, and can be used to feed the same tuple into more than one functor, or to hold a constant tupl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ple</dc:title>
  </office:meta>
</office:document-meta>
</file>