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71b8aea14ce902bb54fc92b1f81a30f.jpg"/>
  <manifest:file-entry manifest:media-type="image/png" manifest:full-path="Pictures/ed3f31b5289aac2b4cdc7b790ac221de.png"/>
  <manifest:file-entry manifest:media-type="image/jpeg" manifest:full-path="Pictures/7bd50a514fdd0a99093ea4c79e60b669.jpg"/>
  <manifest:file-entry manifest:media-type="image/jpeg" manifest:full-path="Pictures/456acb35fd89b7dfc286a12437b43f63.jpg"/>
  <manifest:file-entry manifest:media-type="image/png" manifest:full-path="Pictures/940b03142c9e8c9ffc8c914ba5979070.png"/>
  <manifest:file-entry manifest:media-type="image/jpeg" manifest:full-path="Pictures/4590659940ef3762fd0127f7d0f023e6.jpg"/>
  <manifest:file-entry manifest:media-type="image/jpeg" manifest:full-path="Pictures/5498f845029250f34ac319df6724dcb1.jpg"/>
  <manifest:file-entry manifest:media-type="image/jpeg" manifest:full-path="Pictures/86dc0a5124ddb03c402e65bf763f6322.jpg"/>
  <manifest:file-entry manifest:media-type="image/jpeg" manifest:full-path="Pictures/cf9e4a76a82b1fbe0baf806671b147bb.jpg"/>
  <manifest:file-entry manifest:media-type="image/jpeg" manifest:full-path="Pictures/b8633c62eb4025f9ba59cd030a96d27a.jpg"/>
  <manifest:file-entry manifest:media-type="image/jpeg" manifest:full-path="Pictures/64169762fd93f270d95610e50f20609a.jpg"/>
  <manifest:file-entry manifest:media-type="image/jpeg" manifest:full-path="Pictures/f9d9ac9b2a3e91e3043ff2e6a0222997.jpg"/>
  <manifest:file-entry manifest:media-type="image/jpeg" manifest:full-path="Pictures/143119240e5ef16f4038d62333839c19.jpg"/>
  <manifest:file-entry manifest:media-type="image/png" manifest:full-path="Pictures/ca7fcefb347d294dab8a590d6aa0ed3d.png"/>
  <manifest:file-entry manifest:media-type="image/jpeg" manifest:full-path="Pictures/defc65dcb3e5265ed57c3671b54c9362.jpg"/>
  <manifest:file-entry manifest:media-type="image/jpeg" manifest:full-path="Pictures/0d15c14fb0f7922f3d3860e6f7594009.jpg"/>
  <manifest:file-entry manifest:media-type="image/jpeg" manifest:full-path="Pictures/e7c6460672a5796748a967e0cf65d0d3.jpg"/>
  <manifest:file-entry manifest:media-type="image/jpeg" manifest:full-path="Pictures/5641b47d6876e36432adc6f61203ba93.jpg"/>
  <manifest:file-entry manifest:media-type="image/jpeg" manifest:full-path="Pictures/c01a3fd34fbf50dc54c692a5bf6a3a51.jpg"/>
  <manifest:file-entry manifest:media-type="image/jpeg" manifest:full-path="Pictures/a800d1f2a4d212a4cb2b175946f259ef.jpg"/>
  <manifest:file-entry manifest:media-type="image/jpeg" manifest:full-path="Pictures/4e7bf5c3ea0ff79500c0bfa258b4139f.jpg"/>
  <manifest:file-entry manifest:media-type="image/jpeg" manifest:full-path="Pictures/e45439911dbccfefa16903fd7f1e6fee.jpg"/>
  <manifest:file-entry manifest:media-type="image/jpeg" manifest:full-path="Pictures/8beea5bbc5dfc9acb93c5fe5178f55ea.jpg"/>
  <manifest:file-entry manifest:media-type="image/jpeg" manifest:full-path="Pictures/3c0be48a7931396d605b22bf1b05cac4.jpg"/>
  <manifest:file-entry manifest:media-type="image/jpeg" manifest:full-path="Pictures/a4c474ba52be3706030dddf567a39450.jpg"/>
  <manifest:file-entry manifest:media-type="image/jpeg" manifest:full-path="Pictures/55fc387607aa4541d424937dcc3578c5.jpg"/>
  <manifest:file-entry manifest:media-type="image/jpeg" manifest:full-path="Pictures/b0e98d2c59e1cb4581837d5e9a6e58e5.jpg"/>
  <manifest:file-entry manifest:media-type="image/jpeg" manifest:full-path="Pictures/3687cda440e3f49b98080239a6002a91.jpg"/>
  <manifest:file-entry manifest:media-type="image/jpeg" manifest:full-path="Pictures/25733088db3ebdd3011292940450bc57.jpg"/>
  <manifest:file-entry manifest:media-type="image/jpeg" manifest:full-path="Pictures/f4ce6ca0f8b862bc3a8d7faf4b1248b8.jpg"/>
  <manifest:file-entry manifest:media-type="image/jpeg" manifest:full-path="Pictures/c544b165e607ea9aff23cff7281ecc4d.jpg"/>
  <manifest:file-entry manifest:media-type="image/jpeg" manifest:full-path="Pictures/5321adc020b4f556922536d9ea8aaf54.jpg"/>
  <manifest:file-entry manifest:media-type="image/jpeg" manifest:full-path="Pictures/7d69d37e82771093b6c65bdf7eb80c55.jpg"/>
  <manifest:file-entry manifest:media-type="image/jpeg" manifest:full-path="Pictures/857d7fc80be6b65960aee9bdb82331e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multiple_criteria_evaluation_in_dinamica_ego"/><text:bookmark-start text:name="__RefHeading___multiple_criteria_evaluation_in_dinamica_ego_1"/><text:bookmark-start text:name="multiple_criteria_evaluation_in_dinamica_ego"/>Multiple Criteria Evaluation in Dinamica EGO<text:bookmark-end text:name="__RefHeading___multiple_criteria_evaluation_in_dinamica_ego_1"/><text:bookmark-end text:name="multiple_criteria_evaluation_in_dinamica_ego"/></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MCE for urban and regional planning.</text:p>
        </text:list-item>
        <text:list-item>
          <text:p text:style-name="List_20_1_Content_Last"> Functors: <text:line-break/>- <text:a xlink:type="simple" xlink:href="https://www.dinamicaego.com/dokuwiki/doku.php?id=calc_distance_to_feature_map" text:style-name="Internet_20_link" text:visited-style-name="Visited_20_Internet_20_Link">Calculate Distance to Feature Map</text:a><text:line-break/>- <text:a xlink:type="simple" xlink:href="https://www.dinamicaego.com/dokuwiki/doku.php?id=group" text:style-name="Internet_20_link" text:visited-style-name="Visited_20_Internet_20_Link">Group</text:a></text:p>
        </text:list-item>
      </text:list>
      <text:p text:style-name="Text_20_body"><text:a xlink:type="simple" xlink:href="http://en.wikipedia.org/wiki/Multi-criteria_decision_analysis#A_typology" text:style-name="Internet_20_link" text:visited-style-name="Visited_20_Internet_20_Link">Multiple Criteria Evaluation</text:a> (MCE) is a method often used for environmental impact assessments or urban and regional planning. In this exercise you will apply MCE to identify areas that are favorable to develop a new town in Northern Mato Grosso – an Amazonian frontier region –, mitigating at the same time possible environmental impacts from urban settlement. Again, we confront two points of views, one from developers and another from conservationists. A way to solve this question is to list all criteria that favor the location of a future urban site and the ones that constrain or impede it.<text:line-break/>
<text:line-break/>
In this problem, we have two types of criteria, the ones that constrain our analysis only to specific areas, thus they are Boolean, either 1 or 0, and the others that assign a degree of suitability for a site depending on its biophysical and infrastructure attributes.</text:p>
      <text:p text:style-name="Text_20_body">Our criteria ar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 (Malaria is endemic in the region)</text:p></text:list-item><text:list-item><text:p text:style-name="Numbering_20_1_Content">       In addition, we need to consider that not all land is available. We don’t want to encourage more deforestation in the region, thus we need to use only land that is deforested or abandoned.  Also existing urban areas, rivers and flooded plains must be excluded.</text:p></text:list-item><text:list-item><text:p text:style-name="Numbering_20_1_Content">       At least areas larger than 1000 hectares.</text:p></text:list-item><text:list-item><text:p text:style-name="Numbering_20_1_Content_Last">       Average slope &lt; 0.5 degrees.</text:p></text:list-item></text:list></table:table-cell></table:table-row></table:table></draw:text-box></draw:frame></text:p>
      <text:h text:style-name="Heading_20_3" text:outline-level="3"><text:bookmark-start text:name="__RefHeading___first_stepfinding_unconstrained_areas_3"/><text:bookmark-start text:name="first_stepfinding_unconstrained_areas"/>First step: Finding unconstrained areas<text:bookmark-end text:name="__RefHeading___first_stepfinding_unconstrained_areas_3"/><text:bookmark-end text:name="first_stepfinding_unconstrained_areas"/></text:h>
      <text:p text:style-name="Text_20_body">The land use map has the following classes:</text:p>
      <table:table table:style-name="Table">
        <table:table-column/>
        <table:table-column/>
        <table:table-row>
          <table:table-cell office:value-type="string" table:style-name="tableheader">
            <text:p text:style-name="Table_20_Heading"> Id  </text:p>
          </table:table-cell>
          <table:table-cell office:value-type="string" table:style-name="tableheader">
            <text:p text:style-name="Table_20_Heading"> Land use  </text:p>
          </table:table-cell>
        </table:table-row>
        <table:table-row>
          <table:table-cell office:value-type="string" table:style-name="tablecell">
            <text:p text:style-name="tablealignleft"> 0  </text:p>
          </table:table-cell>
          <table:table-cell office:value-type="string" table:style-name="tablecell">
            <text:p text:style-name="tablealignleft"> Flooded plains  </text:p>
          </table:table-cell>
        </table:table-row>
        <table:table-row>
          <table:table-cell office:value-type="string" table:style-name="tablecell">
            <text:p text:style-name="tablealignleft"> 1  </text:p>
          </table:table-cell>
          <table:table-cell office:value-type="string" table:style-name="tablecell">
            <text:p text:style-name="tablealignleft"> Small Rivers  </text:p>
          </table:table-cell>
        </table:table-row>
        <table:table-row>
          <table:table-cell office:value-type="string" table:style-name="tablecell">
            <text:p text:style-name="tablealignleft"> 2  </text:p>
          </table:table-cell>
          <table:table-cell office:value-type="string" table:style-name="tablecell">
            <text:p text:style-name="tablealignleft"> Pasture  </text:p>
          </table:table-cell>
        </table:table-row>
        <table:table-row>
          <table:table-cell office:value-type="string" table:style-name="tablecell">
            <text:p text:style-name="tablealignleft"> 3  </text:p>
          </table:table-cell>
          <table:table-cell office:value-type="string" table:style-name="tablecell">
            <text:p text:style-name="tablealignleft"> Regrowth  </text:p>
          </table:table-cell>
        </table:table-row>
        <table:table-row>
          <table:table-cell office:value-type="string" table:style-name="tablecell">
            <text:p text:style-name="tablealignleft"> 4  </text:p>
          </table:table-cell>
          <table:table-cell office:value-type="string" table:style-name="tablecell">
            <text:p text:style-name="tablealignleft"> Forest Remnant  </text:p>
          </table:table-cell>
        </table:table-row>
        <table:table-row>
          <table:table-cell office:value-type="string" table:style-name="tablecell">
            <text:p text:style-name="tablealignleft"> 5  </text:p>
          </table:table-cell>
          <table:table-cell office:value-type="string" table:style-name="tablecell">
            <text:p text:style-name="tablealignleft"> Urban </text:p>
          </table:table-cell>
        </table:table-row>
        <table:table-row>
          <table:table-cell office:value-type="string" table:style-name="tablecell">
            <text:p text:style-name="tablealignleft"> 6  </text:p>
          </table:table-cell>
          <table:table-cell office:value-type="string" table:style-name="tablecell">
            <text:p text:style-name="tablealignleft"> Roads </text:p>
          </table:table-cell>
        </table:table-row>
      </table:table>
      <text:p text:style-name="Text_20_body">Load <text:span text:style-name="Source_20_Text">\lesson4\originals\landuse.tif</text:span> it on the Map Viewer and change the Current color palette to “mt”.<text:line-break/>
<text:line-break/></text:p>
      <text:p text:style-name="Text_20_body"> <draw:frame draw:style-name="mediacenter" draw:name="0" text:anchor-type="paragraph" draw:z-index="0" svg:width="21.007916666667cm" style:rel-width="100%" svg:height="15.71625cm" style:rel-height="scale"><draw:image xlink:href="Pictures/971b8aea14ce902bb54fc92b1f81a30f.jpg" xlink:type="simple" xlink:show="embed" xlink:actuate="onLoad"/></draw:frame></text:p>
      <text:p text:style-name="Text_20_body">Let's start developing the model. Place <text:span text:style-name="Emphasis"><text:a xlink:type="simple" xlink:href="https://www.dinamicaego.com/dokuwiki/doku.php?id=load_categorical_map" text:style-name="Internet_20_link" text:visited-style-name="Visited_20_Internet_20_Link">Load Categorical Map</text:a></text:span> on the sketch and open the file <text:span text:style-name="Source_20_Text">\lesson4\original\landuse.tif</text:span>. Now place <text:span text:style-name="Emphasis"><text:a xlink:type="simple" xlink:href="https://www.dinamicaego.com/dokuwiki/doku.php?id=calculate_map" text:style-name="Internet_20_link" text:visited-style-name="Visited_20_Internet_20_Link">Calculate Map</text:a></text:span> and <text:span text:style-name="Emphasis"><text:a xlink:type="simple" xlink:href="https://www.dinamicaego.com/dokuwiki/doku.php?id=number_map" text:style-name="Internet_20_link" text:visited-style-name="Visited_20_Internet_20_Link">Number Map</text:a></text:span> within it. Enter “1” in <text:span text:style-name="Strong_20_Emphasis">Map Number</text:span> in <text:span text:style-name="Emphasis"><text:a xlink:type="simple" xlink:href="https://www.dinamicaego.com/dokuwiki/doku.php?id=number_map" text:style-name="Internet_20_link" text:visited-style-name="Visited_20_Internet_20_Link">Number Map</text:a></text:span>. Now place <text:span text:style-name="Emphasis"><text:a xlink:type="simple" xlink:href="https://www.dinamicaego.com/dokuwiki/doku.php?id=save_map" text:style-name="Internet_20_link" text:visited-style-name="Visited_20_Internet_20_Link">Save Map</text:a></text:span> and enter <text:span text:style-name="Source_20_Text">unconstrained_areas.tif</text:span>, make sure you have changed the folder to lesson5. Change file format to <text:span text:style-name="Strong_20_Emphasis">Geotiff</text:span> and set <text:span text:style-name="Strong_20_Emphasis">Suffix Digits</text:span> to “0”. </text:p>
      <table:table table:style-name="PluginODTAutoStyle_Table_5">
        <table:table-column table:style-name="odt_auto_style_table_column_3_1"/>
        <table:table-column table:style-name="odt_auto_style_table_column_3_2"/>
        <table:table-row>
          <table:table-cell office:value-type="string" table:style-name="PluginODTAutoStyle_TableCell_6">
            <text:p text:style-name="PluginODTAutoStyle_Paragraph_7"><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8">
            <text:p text:style-name="PluginODTAutoStyle_Paragraph_9"><text:span text:style-name="Strong_20_Emphasis">TIP</text:span>: you can increase model performance by avoiding saving intermediate map files. In this step, you will save the map just to check the result from this operation. Do not forget to connect all functors.</text:p>
          </table:table-cell>
        </table:table-row>
      </table:table>
      <text:p text:style-name="Text_20_body">Now open the <text:span text:style-name="Emphasis"><text:a xlink:type="simple" xlink:href="https://www.dinamicaego.com/dokuwiki/doku.php?id=calculate_map" text:style-name="Internet_20_link" text:visited-style-name="Visited_20_Internet_20_Link">Calculate Map</text:a></text:span> with the Edit Functor and write the following equation:</text:p>
      <text:p text:style-name="Text_20_body"><text:span text:style-name="Strong_20_Emphasis">if i1 = 0 then null else if i1 = 1 then null else if i1 =4 then null else if i1 = 5 then null else 1</text:span></text:p>
      <text:p text:style-name="Text_20_body">The null value will mask out rivers, flooded plains, urban areas, and roads in subsequent map operations. Do not forget to set <text:span text:style-name="Strong_20_Emphasis">Cell Type</text:span> to “Unsigned 8 Bit Integer” and <text:span text:style-name="Strong_20_Emphasis">Null Value</text:span> to 0.</text:p>
      <text:p text:style-name="Text_20_body"><draw:frame draw:style-name="mediacenter" draw:name="2" text:anchor-type="paragraph" draw:z-index="2" svg:width="26.273125cm" style:rel-width="100%" svg:height="13.626041666667cm" style:rel-height="scale"><draw:image xlink:href="Pictures/7bd50a514fdd0a99093ea4c79e60b669.jpg" xlink:type="simple" xlink:show="embed" xlink:actuate="onLoad"/></draw:frame></text:p>
      <text:p text:style-name="Text_20_body">Save the model as <text:span text:style-name="Source_20_Text">My_MCE_part1.egoml</text:span>, run it and examine the resulting map on the Map Viewer.</text:p>
      <text:p text:style-name="Text_20_body"><draw:frame draw:style-name="mediacenter" draw:name="3" text:anchor-type="paragraph" draw:z-index="3" svg:width="17.93875cm" style:rel-width="100%" svg:height="11.932708333333cm" style:rel-height="scale"><draw:image xlink:href="Pictures/456acb35fd89b7dfc286a12437b43f63.jpg" xlink:type="simple" xlink:show="embed" xlink:actuate="onLoad"/></draw:frame></text:p>
      <text:h text:style-name="Heading_20_3" text:outline-level="3"><text:bookmark-start text:name="__RefHeading___second_stepbuilding_buffers_to_define_unsuitable_areas_4"/><text:bookmark-start text:name="second_stepbuilding_buffers_to_define_unsuitable_areas"/>Second step: Building buffers to define unsuitable areas<text:bookmark-end text:name="__RefHeading___second_stepbuilding_buffers_to_define_unsuitable_areas_4"/><text:bookmark-end text:name="second_stepbuilding_buffers_to_define_unsuitable_areas"/></text:h>
      <text:p text:style-name="Text_20_body">In this step you need to build buffers to solve distance criteria to towns and flooded areas.</text:p>
      <text:p text:style-name="Text_20_body">Load one <text:span text:style-name="Emphasis"><text:a xlink:type="simple" xlink:href="https://www.dinamicaego.com/dokuwiki/doku.php?id=calculate_categorical_map" text:style-name="Internet_20_link" text:visited-style-name="Visited_20_Internet_20_Link">Calculate Categorical Map</text:a></text:span> together with its <text:span text:style-name="Emphasis"><text:a xlink:type="simple" xlink:href="https://www.dinamicaego.com/dokuwiki/doku.php?id=number_map" text:style-name="Internet_20_link" text:visited-style-name="Visited_20_Internet_20_Link">Number Map</text:a></text:span></text:p>
      <table:table table:style-name="PluginODTAutoStyle_Table_10">
        <table:table-column table:style-name="odt_auto_style_table_column_4_1"/>
        <table:table-column table:style-name="odt_auto_style_table_column_4_2"/>
        <table:table-row>
          <table:table-cell office:value-type="string" table:style-name="PluginODTAutoStyle_TableCell_11">
            <text:p text:style-name="PluginODTAutoStyle_Paragraph_12"><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13">
            <text:p text:style-name="PluginODTAutoStyle_Paragraph_14">The only difference between <text:span text:style-name="Emphasis"><text:a xlink:type="simple" xlink:href="https://www.dinamicaego.com/dokuwiki/doku.php?id=calculate_map" text:style-name="Internet_20_link" text:visited-style-name="Visited_20_Internet_20_Link">Calculate  Map</text:a></text:span> and <text:span text:style-name="Emphasis"><text:a xlink:type="simple" xlink:href="https://www.dinamicaego.com/dokuwiki/doku.php?id=calculate_categorical_map" text:style-name="Internet_20_link" text:visited-style-name="Visited_20_Internet_20_Link">Calculate Categorical Map</text:a></text:span> is that the latter outputs a categorical map.</text:p>
          </table:table-cell>
        </table:table-row>
      </table:table>
      <text:p text:style-name="Text_20_body">You will need <text:span text:style-name="Emphasis"><text:a xlink:type="simple" xlink:href="https://www.dinamicaego.com/dokuwiki/doku.php?id=calculate_categorical_map" text:style-name="Internet_20_link" text:visited-style-name="Visited_20_Internet_20_Link">Calculate Categorical Map</text:a></text:span> in order to use the functor <text:span text:style-name="Emphasis"><text:a xlink:type="simple" xlink:href="https://www.dinamicaego.com/dokuwiki/doku.php?id=calc_distance_to_feature_map" text:style-name="Internet_20_link" text:visited-style-name="Visited_20_Internet_20_Link">Calc Distance to Feature Map</text:a></text:span>; you can access it from the Map Algebra tab too. Although not necessary, you can save the map by placing <text:span text:style-name="Emphasis"><text:a xlink:type="simple" xlink:href="https://www.dinamicaego.com/dokuwiki/doku.php?id=save_map" text:style-name="Internet_20_link" text:visited-style-name="Visited_20_Internet_20_Link">Save Map</text:a></text:span>. Save it as <text:span text:style-name="Source_20_Text">distance_to_towns.tif</text:span>.<text:line-break/>
Now connect Categorical Map <text:span text:style-name="Source_20_Text">landuse.tif</text:span> to <text:span text:style-name="Emphasis"><text:a xlink:type="simple" xlink:href="https://www.dinamicaego.com/dokuwiki/doku.php?id=number_map" text:style-name="Internet_20_link" text:visited-style-name="Visited_20_Internet_20_Link">Number Map</text:a></text:span>, after setting the <text:span text:style-name="Strong_20_Emphasis">Map Number</text:span> to “1”. Open <text:span text:style-name="Emphasis"><text:a xlink:type="simple" xlink:href="https://www.dinamicaego.com/dokuwiki/doku.php?id=calc_distance_to_feature_map" text:style-name="Internet_20_link" text:visited-style-name="Visited_20_Internet_20_Link">Calc Distance to Feature Map</text:a></text:span> with the Edit Functor Ports.</text:p>
      <text:p text:style-name="Text_20_body"><draw:frame draw:style-name="mediacenter" draw:name="5" text:anchor-type="paragraph" draw:z-index="5" svg:width="19.790833333333cm" style:rel-width="100%" svg:height="9.2339583333333cm" style:rel-height="scale"><draw:image xlink:href="Pictures/4590659940ef3762fd0127f7d0f023e6.jpg" xlink:type="simple" xlink:show="embed" xlink:actuate="onLoad"/></draw:frame></text:p>
      <text:p text:style-name="Text_20_body"><text:span text:style-name="Strong_20_Emphasis">Source</text:span> is a map containing the features to which distances will be calculated. A feature is represented by a non-null value. <text:span text:style-name="Strong_20_Emphasis">Mask</text:span> is a map used to mask the distance calculation on its null cells. Let’s connect the output from <text:span text:style-name="Emphasis"><text:a xlink:type="simple" xlink:href="https://www.dinamicaego.com/dokuwiki/doku.php?id=calculate_categorical_map" text:style-name="Internet_20_link" text:visited-style-name="Visited_20_Internet_20_Link">Calculate Categorical Map</text:a></text:span> to <text:span text:style-name="Strong_20_Emphasis">Source</text:span> and Categorical Map <text:span text:style-name="Source_20_Text">landuse.tif</text:span> to <text:span text:style-name="Strong_20_Emphasis">Mask</text:span>. Now open the <text:span text:style-name="Emphasis"><text:a xlink:type="simple" xlink:href="https://www.dinamicaego.com/dokuwiki/doku.php?id=calculate_categorical_map" text:style-name="Internet_20_link" text:visited-style-name="Visited_20_Internet_20_Link">Calculate Categorical Map</text:a></text:span> and write the following equation:<text:line-break/></text:p>
      <text:p text:style-name="Text_20_body"><text:span text:style-name="Strong_20_Emphasis">if i1 = 5 then 1 else null</text:span></text:p>
      <text:p text:style-name="Text_20_body">Remember that 5 is the number identifier for urban. You do not need to change either <text:span text:style-name="Strong_20_Emphasis">Cell type</text:span> or <text:span text:style-name="Strong_20_Emphasis">Null Value</text:span> in both functors, although to save memory you could set “Signed 8 Bit Integer” and <text:span text:style-name="Strong_20_Emphasis">Null Value</text:span> to “0” in <text:span text:style-name="Emphasis"><text:a xlink:type="simple" xlink:href="https://www.dinamicaego.com/dokuwiki/doku.php?id=calculate_categorical_map" text:style-name="Internet_20_link" text:visited-style-name="Visited_20_Internet_20_Link">Calculate Categorical Map</text:a></text:span>. You may also turn on the option <text:span text:style-name="Strong_20_Emphasis">Truncate Distance</text:span> in Calc Distance to Feature Map. This will avoid exceeding the maximum numerical representation selected for <text:span text:style-name="Strong_20_Emphasis">Cell type</text:span>.</text:p>
      <text:p text:style-name="Text_20_body">Now connect the port <text:span text:style-name="Strong_20_Emphasis">Distance</text:span> in <text:span text:style-name="Emphasis"><text:a xlink:type="simple" xlink:href="https://www.dinamicaego.com/dokuwiki/doku.php?id=calc_distance_to_feature_map" text:style-name="Internet_20_link" text:visited-style-name="Visited_20_Internet_20_Link">Calc Distance to Feature Map</text:a></text:span> to <text:span text:style-name="Emphasis"><text:a xlink:type="simple" xlink:href="https://www.dinamicaego.com/dokuwiki/doku.php?id=save_map" text:style-name="Internet_20_link" text:visited-style-name="Visited_20_Internet_20_Link">Save Map</text:a></text:span>. The model should be ready to run. Always save the model before putting it to run. Save it as <text:span text:style-name="Source_20_Text">my_MCE_part1&amp;2.egoml</text:span>. Examine the result with the Map Viewer.</text:p>
      <text:p text:style-name="Text_20_body"><draw:frame draw:style-name="mediacenter" draw:name="6" text:anchor-type="paragraph" draw:z-index="6" svg:width="17.885833333333cm" style:rel-width="100%" svg:height="9.8160416666667cm" style:rel-height="scale"><draw:image xlink:href="Pictures/5498f845029250f34ac319df6724dcb1.jpg" xlink:type="simple" xlink:show="embed" xlink:actuate="onLoad"/></draw:frame></text:p>
      <text:p text:style-name="Text_20_body">As a last procedure, add one <text:span text:style-name="Emphasis"><text:a xlink:type="simple" xlink:href="https://www.dinamicaego.com/dokuwiki/doku.php?id=calculate_map" text:style-name="Internet_20_link" text:visited-style-name="Visited_20_Internet_20_Link">Calculate Map</text:a></text:span> and its <text:span text:style-name="Emphasis"><text:a xlink:type="simple" xlink:href="https://www.dinamicaego.com/dokuwiki/doku.php?id=number_map" text:style-name="Internet_20_link" text:visited-style-name="Visited_20_Internet_20_Link">Number Map</text:a></text:span>, connect the output of <text:span text:style-name="Emphasis"><text:a xlink:type="simple" xlink:href="https://www.dinamicaego.com/dokuwiki/doku.php?id=calc_distance_to_feature_map" text:style-name="Internet_20_link" text:visited-style-name="Visited_20_Internet_20_Link">Calc Distance to Feature Map</text:a></text:span> to its <text:span text:style-name="Emphasis"><text:a xlink:type="simple" xlink:href="https://www.dinamicaego.com/dokuwiki/doku.php?id=number_map" text:style-name="Internet_20_link" text:visited-style-name="Visited_20_Internet_20_Link">Number Map</text:a></text:span> and output the result with <text:span text:style-name="Emphasis"><text:a xlink:type="simple" xlink:href="https://www.dinamicaego.com/dokuwiki/doku.php?id=save_map" text:style-name="Internet_20_link" text:visited-style-name="Visited_20_Internet_20_Link">Save Map</text:a></text:span> <text:span text:style-name="Source_20_Text">away_from_towns.tif</text:span>.  Notice that at this stage, we are omitting some steps, which should be well-known by now. Write in the equation box of the <text:span text:style-name="Emphasis"><text:a xlink:type="simple" xlink:href="https://www.dinamicaego.com/dokuwiki/doku.php?id=calculate_map" text:style-name="Internet_20_link" text:visited-style-name="Visited_20_Internet_20_Link">Calculate Map</text:a></text:span>:<text:line-break/></text:p>
      <text:p text:style-name="Text_20_body"><text:span text:style-name="Strong_20_Emphasis">if i1 &lt; 10000 then null else 1</text:span><text:line-break/></text:p>
      <table:table table:style-name="PluginODTAutoStyle_Table_15">
        <table:table-column table:style-name="odt_auto_style_table_column_5_1"/>
        <table:table-column table:style-name="odt_auto_style_table_column_5_2"/>
        <table:table-row>
          <table:table-cell office:value-type="string" table:style-name="PluginODTAutoStyle_TableCell_16">
            <text:p text:style-name="PluginODTAutoStyle_Paragraph_17"><draw:frame draw:style-name="media" draw:name="7" text:anchor-type="as-char" draw:z-index="7" svg:width="1.27cm" svg:height="1.27cm"><draw:image xlink:href="Pictures/940b03142c9e8c9ffc8c914ba5979070.png" xlink:type="simple" xlink:show="embed" xlink:actuate="onLoad"/></draw:frame></text:p>
          </table:table-cell>
          <table:table-cell office:value-type="string" table:style-name="PluginODTAutoStyle_TableCell_18">
            <text:p text:style-name="PluginODTAutoStyle_Paragraph_19">The distance map is always produced in meters; the constraint criterion is always set to null.</text:p>
          </table:table-cell>
        </table:table-row>
      </table:table>
      <text:p text:style-name="Text_20_body">You will have the following model. </text:p>
      <text:p text:style-name="Text_20_body"><draw:frame draw:style-name="mediacenter" draw:name="8" text:anchor-type="paragraph" draw:z-index="8" svg:width="22.965833333333cm" style:rel-width="100%" svg:height="11.932708333333cm" style:rel-height="scale"><draw:image xlink:href="Pictures/86dc0a5124ddb03c402e65bf763f6322.jpg" xlink:type="simple" xlink:show="embed" xlink:actuate="onLoad"/></draw:frame></text:p>
      <text:p text:style-name="Text_20_body">Save and run it. Open the map <text:span text:style-name="Source_20_Text">away_from_towns.tif</text:span>. Is this what you got?</text:p>
      <text:p text:style-name="Text_20_body"><draw:frame draw:style-name="mediacenter" draw:name="9" text:anchor-type="paragraph" draw:z-index="9" svg:width="16.166041666667cm" svg:height="11.086041666667cm"><draw:image xlink:href="Pictures/cf9e4a76a82b1fbe0baf806671b147bb.jpg" xlink:type="simple" xlink:show="embed" xlink:actuate="onLoad"/></draw:frame></text:p>
      <text:p text:style-name="Text_20_body">How would you solve the problem having the following criteria? </text:p>
      <text:list text:style-name="List_20_1" text:continue-numbering="false">
        <text:list-item>
          <text:p text:style-name="List_20_1_Content_First"> Distance to major roads &lt; 15 kilometers.</text:p>
        </text:list-item>
        <text:list-item>
          <text:p text:style-name="List_20_1_Content_Last"> At least 1000 meters away from flooded plains.</text:p>
        </text:list-item>
      </text:list>
      <text:p text:style-name="Text_20_body">You will need to load another <text:span text:style-name="Emphasis"><text:a xlink:type="simple" xlink:href="https://www.dinamicaego.com/dokuwiki/doku.php?id=load_categorical_map" text:style-name="Internet_20_link" text:visited-style-name="Visited_20_Internet_20_Link">Load Categorical Map</text:a></text:span> and enter the file <text:span text:style-name="Source_20_Text">mainroads.tif</text:span> from folder lesson5. You will need to turn on the option <text:span text:style-name="Strong_20_Emphasis">Define Null Value</text:span> and set the <text:span text:style-name="Strong_20_Emphasis">Null Value</text:span> to “0”. You can connect this functor directly to another <text:span text:style-name="Emphasis"><text:a xlink:type="simple" xlink:href="https://www.dinamicaego.com/dokuwiki/doku.php?id=calc_distance_to_feature_map" text:style-name="Internet_20_link" text:visited-style-name="Visited_20_Internet_20_Link">Calc Distance to Feature Map</text:a></text:span> that you will need to place on the sketch. Use <text:span text:style-name="Emphasis"><text:a xlink:type="simple" xlink:href="https://www.dinamicaego.com/dokuwiki/doku.php?id=categorical_map" text:style-name="Internet_20_link" text:visited-style-name="Visited_20_Internet_20_Link">Categorical Map</text:a></text:span> <text:span text:style-name="Source_20_Text">landuse.tif</text:span> again as the <text:span text:style-name="Strong_20_Emphasis">Mask</text:span>. 
Use the following equations in the respective <text:span text:style-name="Emphasis"><text:a xlink:type="simple" xlink:href="https://www.dinamicaego.com/dokuwiki/doku.php?id=calculate_map" text:style-name="Internet_20_link" text:visited-style-name="Visited_20_Internet_20_Link">Calculate Map</text:a></text:span> (you will need to place one for each criterion):<text:line-break/><text:span text:style-name="Strong_20_Emphasis">if i1 &gt; 15000 then null else 1</text:span><text:line-break/>
Now connect its output to <text:span text:style-name="Emphasis"><text:a xlink:type="simple" xlink:href="https://www.dinamicaego.com/dokuwiki/doku.php?id=save_map" text:style-name="Internet_20_link" text:visited-style-name="Visited_20_Internet_20_Link">Save Map</text:a></text:span> <text:span text:style-name="Source_20_Text">not_too_far_from_mainroads.tif</text:span>.</text:p>
      <text:p text:style-name="Text_20_body">You will have the following model.</text:p>
      <text:p text:style-name="Text_20_body"><draw:frame draw:style-name="mediacenter" draw:name="10" text:anchor-type="paragraph" draw:z-index="10" svg:width="20.611041666667cm" style:rel-width="100%" svg:height="13.414375cm" style:rel-height="scale"><draw:image xlink:href="Pictures/b8633c62eb4025f9ba59cd030a96d27a.jpg" xlink:type="simple" xlink:show="embed" xlink:actuate="onLoad"/></draw:frame></text:p>
      <text:p text:style-name="Text_20_body">Check its integrity, save as <text:span text:style-name="Source_20_Text">my_MCE_part1&amp;2.1.egoml</text:span> and run it. </text:p>
      <text:p text:style-name="Text_20_body">Did you get a <text:span text:style-name="Source_20_Text">not_too_far_from_mainroads.tif</text:span> map like this?</text:p>
      <text:p text:style-name="Text_20_body"><draw:frame draw:style-name="mediacenter" draw:name="11" text:anchor-type="paragraph" draw:z-index="11" svg:width="18.415cm" style:rel-width="100%" svg:height="14.948958333333cm" style:rel-height="scale"><draw:image xlink:href="Pictures/64169762fd93f270d95610e50f20609a.jpg" xlink:type="simple" xlink:show="embed" xlink:actuate="onLoad"/></draw:frame></text:p>
      <text:p text:style-name="Text_20_body">For the flooded plains criterion, you will need to add another <text:span text:style-name="Emphasis"><text:a xlink:type="simple" xlink:href="https://www.dinamicaego.com/dokuwiki/doku.php?id=calculate_categorical_map" text:style-name="Internet_20_link" text:visited-style-name="Visited_20_Internet_20_Link">Calculate Categorical Map</text:a></text:span> to pinpoint the flooded areas before passing the resulting map to <text:span text:style-name="Emphasis"><text:a xlink:type="simple" xlink:href="https://www.dinamicaego.com/dokuwiki/doku.php?id=calc_distance_to_feature_map" text:style-name="Internet_20_link" text:visited-style-name="Visited_20_Internet_20_Link">Calc Distance to Feature Map</text:a></text:span>. 
Connect <text:span text:style-name="Emphasis"><text:a xlink:type="simple" xlink:href="https://www.dinamicaego.com/dokuwiki/doku.php?id=categorical_map" text:style-name="Internet_20_link" text:visited-style-name="Visited_20_Internet_20_Link">Categorical Map</text:a></text:span> <text:span text:style-name="Source_20_Text">landuse.tif</text:span> to it and write the following equation in the <text:span text:style-name="Emphasis"><text:a xlink:type="simple" xlink:href="https://www.dinamicaego.com/dokuwiki/doku.php?id=calculate_categorical_map" text:style-name="Internet_20_link" text:visited-style-name="Visited_20_Internet_20_Link">Calculate Categorical Map</text:a></text:span> equation box:</text:p>
      <text:p text:style-name="Text_20_body"><text:span text:style-name="Strong_20_Emphasis">if i1 = 0 then 1 else null</text:span></text:p>
      <text:p text:style-name="Text_20_body">Now connect this output to <text:span text:style-name="Emphasis"><text:a xlink:type="simple" xlink:href="https://www.dinamicaego.com/dokuwiki/doku.php?id=calc_distance_to_feature_map" text:style-name="Internet_20_link" text:visited-style-name="Visited_20_Internet_20_Link">Calc Distance to Feature Map</text:a></text:span> as the <text:span text:style-name="Strong_20_Emphasis">Source</text:span> port, again use <text:span text:style-name="Emphasis"><text:a xlink:type="simple" xlink:href="https://www.dinamicaego.com/dokuwiki/doku.php?id=categorical_map" text:style-name="Internet_20_link" text:visited-style-name="Visited_20_Internet_20_Link">Categorical Map</text:a></text:span> <text:span text:style-name="Source_20_Text">landuse.tif</text:span> as the <text:span text:style-name="Strong_20_Emphasis">Mask</text:span> port, then connect its output to another <text:span text:style-name="Emphasis"><text:a xlink:type="simple" xlink:href="https://www.dinamicaego.com/dokuwiki/doku.php?id=calculate_map" text:style-name="Internet_20_link" text:visited-style-name="Visited_20_Internet_20_Link">Calculate Map</text:a></text:span> and write the following equation:</text:p>
      <text:p text:style-name="Text_20_body"><text:span text:style-name="Strong_20_Emphasis">if i1 &lt; 1000 then null else 1</text:span></text:p>
      <text:p text:style-name="Text_20_body">Save the output as <text:span text:style-name="Source_20_Text">malaria_free_zone.tif</text:span>
The model for the three criteria combined should look like this:</text:p>
      <text:p text:style-name="Text_20_body"><draw:frame draw:style-name="mediacenter" draw:name="12" text:anchor-type="paragraph" draw:z-index="12" svg:width="16.430625cm" svg:height="13.467291666667cm"><draw:image xlink:href="Pictures/f9d9ac9b2a3e91e3043ff2e6a0222997.jpg" xlink:type="simple" xlink:show="embed" xlink:actuate="onLoad"/></draw:frame></text:p>
      <text:p text:style-name="Text_20_body">Check the model, save it as <text:span text:style-name="Source_20_Text">my_MCE_part1&amp;2complete.egoml</text:span>, run and analyze the map <text:span text:style-name="Source_20_Text">malaria_free_zone.tif</text:span>. Does it look like this?</text:p>
      <text:p text:style-name="Text_20_body"><draw:frame draw:style-name="mediacenter" draw:name="13" text:anchor-type="paragraph" draw:z-index="13" svg:width="18.25625cm" style:rel-width="100%" svg:height="14.049375cm" style:rel-height="scale"><draw:image xlink:href="Pictures/143119240e5ef16f4038d62333839c19.jpg" xlink:type="simple" xlink:show="embed" xlink:actuate="onLoad"/></draw:frame></text:p>
      <text:h text:style-name="Heading_20_3" text:outline-level="3"><text:bookmark-start text:name="__RefHeading___third_stepcalculating_driving_time_to_neighboring_towns_5"/><text:bookmark-start text:name="third_stepcalculating_driving_time_to_neighboring_towns"/>Third step: Calculating driving time to neighboring towns<text:bookmark-end text:name="__RefHeading___third_stepcalculating_driving_time_to_neighboring_towns_5"/><text:bookmark-end text:name="third_stepcalculating_driving_time_to_neighboring_towns"/></text:h>
      <text:p text:style-name="Text_20_body">Driving traveling time to neighboring towns must not exceed 30 minutes. This fourth criterion requires the use of <text:a xlink:type="simple" xlink:href="https://www.dinamicaego.com/dokuwiki/doku.php?id=calc_cost_map" text:style-name="Internet_20_link" text:visited-style-name="Visited_20_Internet_20_Link">Calc Cost Map</text:a> as well as a transportation friction surface.  </text:p>
      <text:p text:style-name="Text_20_body">To solve this criterion the model will establish two speeds of traveling: one for the road network and another for all types of land uses. Traveling on road has an average speed of 60km/h. Thus the corresponding speed to cross a unit cell of 100 meters of resolution will be 0.1 minutes. In turn, traveling through the outback has an average speed of 20 km/h, which is equivalent to 0.3 cell/minute.</text:p>
      <text:p text:style-name="Text_20_body"><draw:frame draw:style-name="PluginODTAutoStyle_Frame_20_text_frame" draw:name="Frame2" text:anchor-type="paragraph" svg:width="289.134pt" draw:z-index="0" svg:min-height="1cm"><draw:text-box><table:table table:style-name="PluginODTAutoStyle_Table_21"><table:table-column table:style-name="odt_auto_style_table_column_6_1"/><table:table-row><table:table-cell office:value-type="string" table:style-name="PluginODTAutoStyle_TableCell_22"><text:p text:style-name="PluginODTAutoStyle_Paragraph_23">Explanation
x (hour) -&gt; 0.1 km
1 h -&gt; 60 km
This is equal to = 0.1 km/60 km x 60 minutes = 0.1 minute</text:p></table:table-cell></table:table-row></table:table></draw:text-box></draw:frame>Let’s then reclassify <text:span text:style-name="Source_20_Text">Map landuse.tif</text:span> to produce the friction surface. In order to this you need to place another <text:span text:style-name="Emphasis"><text:a xlink:type="simple" xlink:href="https://www.dinamicaego.com/dokuwiki/doku.php?id=calculate_map" text:style-name="Internet_20_link" text:visited-style-name="Visited_20_Internet_20_Link">Calculate Map</text:a></text:span> and write into its equation box the following equation:</text:p>
      <text:p text:style-name="Text_20_body"><text:span text:style-name="Strong_20_Emphasis">if i1 = 6 then 0.1 else 0.3</text:span></text:p>
      <text:p text:style-name="Text_20_body">Now connect its output to a <text:span text:style-name="Emphasis"><text:a xlink:type="simple" xlink:href="https://www.dinamicaego.com/dokuwiki/doku.php?id=calc_cost_map" text:style-name="Internet_20_link" text:visited-style-name="Visited_20_Internet_20_Link">Calc Cost Map</text:a></text:span> functor (to its <text:span text:style-name="Strong_20_Emphasis">Friction</text:span> port). You will need another <text:span text:style-name="Emphasis"><text:a xlink:type="simple" xlink:href="https://www.dinamicaego.com/dokuwiki/doku.php?id=calculate_map" text:style-name="Internet_20_link" text:visited-style-name="Visited_20_Internet_20_Link">Calculate Map</text:a></text:span> to pinpoint the neighboring towns from the land-use map using the equation below:</text:p>
      <text:p text:style-name="Text_20_body"><text:span text:style-name="Strong_20_Emphasis">if i1 = 5 then 1 else null</text:span></text:p>
      <table:table table:style-name="PluginODTAutoStyle_Table_24">
        <table:table-column table:style-name="odt_auto_style_table_column_7_1"/>
        <table:table-column table:style-name="odt_auto_style_table_column_7_2"/>
        <table:table-row>
          <table:table-cell office:value-type="string" table:style-name="PluginODTAutoStyle_TableCell_25">
            <text:p text:style-name="PluginODTAutoStyle_Paragraph_26"><draw:frame draw:style-name="media" draw:name="14" text:anchor-type="as-char" draw:z-index="14" svg:width="1.27cm" svg:height="1.27cm"><draw:image xlink:href="Pictures/ca7fcefb347d294dab8a590d6aa0ed3d.png" xlink:type="simple" xlink:show="embed" xlink:actuate="onLoad"/></draw:frame></text:p>
          </table:table-cell>
          <table:table-cell office:value-type="string" table:style-name="PluginODTAutoStyle_TableCell_27">
            <text:p text:style-name="PluginODTAutoStyle_Paragraph_28">Important: Do not forget to change <text:span text:style-name="Strong_20_Emphasis">Cell Type</text:span> both in <text:span text:style-name="Emphasis"><text:a xlink:type="simple" xlink:href="https://www.dinamicaego.com/dokuwiki/doku.php?id=calculate_map" text:style-name="Internet_20_link" text:visited-style-name="Visited_20_Internet_20_Link">Calculate Map</text:a></text:span> that generates the friction map and also in <text:span text:style-name="Emphasis"><text:a xlink:type="simple" xlink:href="https://www.dinamicaego.com/dokuwiki/doku.php?id=calc_cost_map" text:style-name="Internet_20_link" text:visited-style-name="Visited_20_Internet_20_Link">Calc Cost Map</text:a></text:span> to “IEEE 754 Bit Real”. Remember that the cell cost is expressed in fractional number.</text:p>
          </table:table-cell>
        </table:table-row>
      </table:table>
      <text:p text:style-name="Text_20_body">After connecting the output of the last <text:span text:style-name="Emphasis"><text:a xlink:type="simple" xlink:href="https://www.dinamicaego.com/dokuwiki/doku.php?id=calculate_map" text:style-name="Internet_20_link" text:visited-style-name="Visited_20_Internet_20_Link">Calculate Map</text:a></text:span> to  the <text:span text:style-name="Emphasis"><text:a xlink:type="simple" xlink:href="https://www.dinamicaego.com/dokuwiki/doku.php?id=calc_cost_map" text:style-name="Internet_20_link" text:visited-style-name="Visited_20_Internet_20_Link">Calc Cost Map</text:a></text:span> functor (to its <text:span text:style-name="Strong_20_Emphasis">Source</text:span> port), pass the output of the <text:span text:style-name="Emphasis"><text:a xlink:type="simple" xlink:href="https://www.dinamicaego.com/dokuwiki/doku.php?id=calc_cost_map" text:style-name="Internet_20_link" text:visited-style-name="Visited_20_Internet_20_Link">Calc Cost Map</text:a></text:span> to another <text:span text:style-name="Emphasis"><text:a xlink:type="simple" xlink:href="https://www.dinamicaego.com/dokuwiki/doku.php?id=calculate_map" text:style-name="Internet_20_link" text:visited-style-name="Visited_20_Internet_20_Link">Calculate Map</text:a></text:span> to produce a Boolean map according to the maximum time of traveling, as follows:</text:p>
      <text:p text:style-name="Text_20_body"><text:span text:style-name="Strong_20_Emphasis">if i1 &lt; 30 then 1 else null</text:span></text:p>
      <text:p text:style-name="Text_20_body">Finally save the output map as <text:span text:style-name="Source_20_Text">near_town_region.tif</text:span>. Note that you have added to the model three additional <text:span text:style-name="Emphasis"><text:a xlink:type="simple" xlink:href="https://www.dinamicaego.com/dokuwiki/doku.php?id=calculate_map" text:style-name="Internet_20_link" text:visited-style-name="Visited_20_Internet_20_Link">Calculate Map</text:a></text:span> functors, three <text:span text:style-name="Emphasis"><text:a xlink:type="simple" xlink:href="https://www.dinamicaego.com/dokuwiki/doku.php?id=number_map" text:style-name="Internet_20_link" text:visited-style-name="Visited_20_Internet_20_Link">Number Map</text:a></text:span> functors, one <text:span text:style-name="Emphasis"><text:a xlink:type="simple" xlink:href="https://www.dinamicaego.com/dokuwiki/doku.php?id=calc_cost_map" text:style-name="Internet_20_link" text:visited-style-name="Visited_20_Internet_20_Link">Calc Cost Map</text:a></text:span> and another <text:span text:style-name="Emphasis"><text:a xlink:type="simple" xlink:href="https://www.dinamicaego.com/dokuwiki/doku.php?id=save_map" text:style-name="Internet_20_link" text:visited-style-name="Visited_20_Internet_20_Link">Save Map</text:a></text:span>. The model should look like the following figure.
<draw:frame draw:style-name="mediacenter" draw:name="15" text:anchor-type="paragraph" draw:z-index="15" svg:width="13.943541666667cm" svg:height="15.39875cm"><draw:image xlink:href="Pictures/defc65dcb3e5265ed57c3671b54c9362.jpg" xlink:type="simple" xlink:show="embed" xlink:actuate="onLoad"/></draw:frame></text:p>
      <text:p text:style-name="Text_20_body">Save the model as <text:span text:style-name="Source_20_Text">my_MCE_part1&amp;2&amp;3.egoml</text:span>, and run it. Examine map <text:span text:style-name="Source_20_Text">near_town_region.tif</text:span>. Is this what you got?</text:p>
      <text:p text:style-name="Text_20_body"><draw:frame draw:style-name="mediacenter" draw:name="16" text:anchor-type="paragraph" draw:z-index="16" svg:width="17.753541666667cm" style:rel-width="100%" svg:height="12.752916666667cm" style:rel-height="scale"><draw:image xlink:href="Pictures/0d15c14fb0f7922f3d3860e6f7594009.jpg" xlink:type="simple" xlink:show="embed" xlink:actuate="onLoad"/></draw:frame></text:p>
      <text:h text:style-name="Heading_20_3" text:outline-level="3"><text:bookmark-start text:name="__RefHeading___fourth_stepcombining_the_boolean_criteria_6"/><text:bookmark-start text:name="fourth_stepcombining_the_boolean_criteria"/>Fourth step: Combining the Boolean criteria<text:bookmark-end text:name="__RefHeading___fourth_stepcombining_the_boolean_criteria_6"/><text:bookmark-end text:name="fourth_stepcombining_the_boolean_criteria"/></text:h>
      <text:p text:style-name="Text_20_body">So far you have solved the following criteria:</text:p>
      <text:p text:style-name="Text_20_body"><draw:frame draw:style-name="PluginODTAutoStyle_Frame_29_text_frame" draw:name="Frame3"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text:p></text:list-item><text:list-item><text:p text:style-name="Numbering_20_1_Content_Last"> In addition, we need to consider that not all land is available. We don’t want to encourage more deforestation in the region, thus using only land that is deforested or abandoned. Also existing urban areas, rivers and flooded plains must be excluded.</text:p></text:list-item></text:list></table:table-cell></table:table-row></table:table></draw:text-box></draw:frame>The two remaining criteria (areas equal or greater than 1000 hectares, and average slope &lt; 0.5 degrees) must be solved using a zonal approach as provided by the Region functors. Before moving on to this step, you need to combine all criteria already solved into a single map. </text:p>
      <text:p text:style-name="Text_20_body">As you have noticed this model has reached a certain level of complexity, and it beginning to become difficult to grasp its structure through the graphical interface. Dinamica EGO presents some facilities to reduce the visual complexity of models. </text:p>
      <text:p text:style-name="Text_20_body">Firstly, you can delete the <text:span text:style-name="Emphasis"><text:a xlink:type="simple" xlink:href="https://www.dinamicaego.com/dokuwiki/doku.php?id=save_map" text:style-name="Internet_20_link" text:visited-style-name="Visited_20_Internet_20_Link">Save Map</text:a></text:span> functors, since you have already checked their results. Second, you can add comments to some functors highlighting their outcomes. Let’s do it!</text:p>
      <text:p text:style-name="Text_20_body">Grab the Add Comment to Functor tool from the sketch toolbar. Describe the outcome in each functor preceding the <text:span text:style-name="Emphasis"><text:a xlink:type="simple" xlink:href="https://www.dinamicaego.com/dokuwiki/doku.php?id=save_map" text:style-name="Internet_20_link" text:visited-style-name="Visited_20_Internet_20_Link">Save Map</text:a></text:span> functors, so you can trace each data flow back to its initial node (that is Map <text:span text:style-name="Source_20_Text">landuse.tif</text:span>). Do it by clicking on its top left icon. </text:p>
      <text:p text:style-name="Text_20_body">Write in respective functors: Near town regions, Malaria free zone, Away from towns, Unconstrained land uses, Not too far from main roads.</text:p>
      <text:p text:style-name="Text_20_body">At this stage, you can delete the <text:span text:style-name="Emphasis"><text:a xlink:type="simple" xlink:href="https://www.dinamicaego.com/dokuwiki/doku.php?id=save_map" text:style-name="Internet_20_link" text:visited-style-name="Visited_20_Internet_20_Link">Save Map</text:a></text:span> functors, since you have already checked their results. After doing so, organize the layout from left to right. </text:p>
      <table:table table:style-name="PluginODTAutoStyle_Table_33">
        <table:table-column table:style-name="odt_auto_style_table_column_9_1"/>
        <table:table-column table:style-name="odt_auto_style_table_column_9_2"/>
        <table:table-row>
          <table:table-cell office:value-type="string" table:style-name="PluginODTAutoStyle_TableCell_34">
            <text:p text:style-name="PluginODTAutoStyle_Paragraph_35"><draw:frame draw:style-name="media" draw:name="17" text:anchor-type="as-char" draw:z-index="17" svg:width="1.27cm" svg:height="1.27cm"><draw:image xlink:href="Pictures/ed3f31b5289aac2b4cdc7b790ac221de.png" xlink:type="simple" xlink:show="embed" xlink:actuate="onLoad"/></draw:frame></text:p>
          </table:table-cell>
          <table:table-cell office:value-type="string" table:style-name="PluginODTAutoStyle_TableCell_36">
            <text:p text:style-name="PluginODTAutoStyle_Paragraph_37"><text:span text:style-name="Strong_20_Emphasis">TIP</text:span>: resize the window sketch to get a closer view at the model. This is what you should get.</text:p>
          </table:table-cell>
        </table:table-row>
      </table:table>
      <text:p text:style-name="Text_20_body"><draw:frame draw:style-name="mediacenter" draw:name="18" text:anchor-type="paragraph" draw:z-index="18" svg:width="15.028333333333cm" svg:height="14.816666666667cm"><draw:image xlink:href="Pictures/e7c6460672a5796748a967e0cf65d0d3.jpg" xlink:type="simple" xlink:show="embed" xlink:actuate="onLoad"/></draw:frame></text:p>
      <text:p text:style-name="Text_20_body">The five titled <text:span text:style-name="Emphasis"><text:a xlink:type="simple" xlink:href="https://www.dinamicaego.com/dokuwiki/doku.php?id=calculate_map" text:style-name="Internet_20_link" text:visited-style-name="Visited_20_Internet_20_Link">Calculate Map</text:a></text:span> functors produce the five criteria solved so far. Now you just need to combine them with <text:span text:style-name="Emphasis"><text:a xlink:type="simple" xlink:href="https://www.dinamicaego.com/dokuwiki/doku.php?id=calculate_map" text:style-name="Internet_20_link" text:visited-style-name="Visited_20_Internet_20_Link">Calculate Map</text:a></text:span>.</text:p>
      <text:p text:style-name="Text_20_body">Now place five <text:span text:style-name="Emphasis"><text:a xlink:type="simple" xlink:href="https://www.dinamicaego.com/dokuwiki/doku.php?id=number_map" text:style-name="Internet_20_link" text:visited-style-name="Visited_20_Internet_20_Link">Number Map</text:a></text:span> functors within it. Open it and write the following equation. </text:p>
      <text:p text:style-name="Text_20_body"><text:span text:style-name="Strong_20_Emphasis">i1*i2*i3*i4*i5</text:span></text:p>
      <table:table table:style-name="PluginODTAutoStyle_Table_38">
        <table:table-column table:style-name="odt_auto_style_table_column_10_1"/>
        <table:table-column table:style-name="odt_auto_style_table_column_10_2"/>
        <table:table-row>
          <table:table-cell office:value-type="string" table:style-name="PluginODTAutoStyle_TableCell_39">
            <text:p text:style-name="PluginODTAutoStyle_Paragraph_40"><draw:frame draw:style-name="media" draw:name="19" text:anchor-type="as-char" draw:z-index="19" svg:width="1.27cm" svg:height="1.27cm"><draw:image xlink:href="Pictures/ca7fcefb347d294dab8a590d6aa0ed3d.png" xlink:type="simple" xlink:show="embed" xlink:actuate="onLoad"/></draw:frame></text:p>
          </table:table-cell>
          <table:table-cell office:value-type="string" table:style-name="PluginODTAutoStyle_TableCell_41">
            <text:p text:style-name="PluginODTAutoStyle_Paragraph_42">The <text:span text:style-name="Emphasis"><text:a xlink:type="simple" xlink:href="https://www.dinamicaego.com/dokuwiki/doku.php?id=calculate_map" text:style-name="Internet_20_link" text:visited-style-name="Visited_20_Internet_20_Link">Calculate Map</text:a></text:span> does not process null cells.</text:p>
          </table:table-cell>
        </table:table-row>
      </table:table>
      <text:p text:style-name="Text_20_body">Change <text:span text:style-name="Strong_20_Emphasis">Cell Type</text:span> to  “UnSigned 8 Bit Integer” <text:span text:style-name="Strong_20_Emphasis">Null Value</text:span> to “0”; write the comment “Combine five criteria” and add <text:span text:style-name="Emphasis"><text:a xlink:type="simple" xlink:href="https://www.dinamicaego.com/dokuwiki/doku.php?id=save_map" text:style-name="Internet_20_link" text:visited-style-name="Visited_20_Internet_20_Link">Save Map</text:a></text:span> to view the result, naming the file as <text:span text:style-name="Source_20_Text">five_criteria_combined.tif</text:span>. Finally organize the layout left to right. </text:p>
      <text:p text:style-name="Text_20_body"><draw:frame draw:style-name="mediacenter" draw:name="20" text:anchor-type="paragraph" draw:z-index="20" svg:width="23.838958333333cm" style:rel-width="100%" svg:height="14.208125cm" style:rel-height="scale"><draw:image xlink:href="Pictures/5641b47d6876e36432adc6f61203ba93.jpg" xlink:type="simple" xlink:show="embed" xlink:actuate="onLoad"/></draw:frame></text:p>
      <text:p text:style-name="Text_20_body">Close the right-most container to show the comments, save the model as <text:span text:style-name="Source_20_Text">my_MCE_part1&amp;2&amp;3&amp;4.egoml</text:span>, check and run it. Is this what you get?</text:p>
      <text:p text:style-name="Text_20_body"><draw:frame draw:style-name="mediacenter" draw:name="21" text:anchor-type="paragraph" draw:z-index="21" svg:width="17.885833333333cm" style:rel-width="100%" svg:height="14.2875cm" style:rel-height="scale"><draw:image xlink:href="Pictures/c01a3fd34fbf50dc54c692a5bf6a3a51.jpg" xlink:type="simple" xlink:show="embed" xlink:actuate="onLoad"/></draw:frame></text:p>
      <text:p text:style-name="Text_20_body">To further simplifier the view of the model, another resource available in Dinamica EGO is the <text:span text:style-name="Emphasis"><text:a xlink:type="simple" xlink:href="https://www.dinamicaego.com/dokuwiki/doku.php?id=group" text:style-name="Internet_20_link" text:visited-style-name="Visited_20_Internet_20_Link">Group</text:a></text:span> functor. Drag five <text:span text:style-name="Emphasis"><text:a xlink:type="simple" xlink:href="https://www.dinamicaego.com/dokuwiki/doku.php?id=group" text:style-name="Internet_20_link" text:visited-style-name="Visited_20_Internet_20_Link">Group</text:a></text:span> functors from the Control tab and place them on the sketch. Now select each functor of a data flow chain that ends up in <text:span text:style-name="Emphasis"><text:a xlink:type="simple" xlink:href="https://www.dinamicaego.com/dokuwiki/doku.php?id=calculate_map" text:style-name="Internet_20_link" text:visited-style-name="Visited_20_Internet_20_Link">Calculate Map</text:a></text:span> “Combine five criteria” (Press <text:span text:style-name="Strong_20_Emphasis">Crt + right button</text:span> to keep on continually selecting functors), leave the <text:span text:style-name="Emphasis"><text:a xlink:type="simple" xlink:href="https://www.dinamicaego.com/dokuwiki/doku.php?id=categorical_map" text:style-name="Internet_20_link" text:visited-style-name="Visited_20_Internet_20_Link">Categorical Map</text:a></text:span> functors out, now drag them into a <text:span text:style-name="Emphasis"><text:a xlink:type="simple" xlink:href="https://www.dinamicaego.com/dokuwiki/doku.php?id=group" text:style-name="Internet_20_link" text:visited-style-name="Visited_20_Internet_20_Link">Group</text:a></text:span>. Repeat this procedure for the five criteria. </text:p>
      <text:p text:style-name="Text_20_body"><draw:frame draw:style-name="mediacenter" draw:name="22" text:anchor-type="paragraph" draw:z-index="22" svg:width="15.107708333333cm" svg:height="20.028958333333cm"><draw:image xlink:href="Pictures/a800d1f2a4d212a4cb2b175946f259ef.jpg" xlink:type="simple" xlink:show="embed" xlink:actuate="onLoad"/></draw:frame></text:p>
      <text:p text:style-name="Text_20_body">Close each <text:span text:style-name="Emphasis"><text:a xlink:type="simple" xlink:href="https://www.dinamicaego.com/dokuwiki/doku.php?id=group" text:style-name="Internet_20_link" text:visited-style-name="Visited_20_Internet_20_Link">Group</text:a></text:span> and write the following comments in their respective <text:span text:style-name="Emphasis"><text:a xlink:type="simple" xlink:href="https://www.dinamicaego.com/dokuwiki/doku.php?id=group" text:style-name="Internet_20_link" text:visited-style-name="Visited_20_Internet_20_Link">Group</text:a></text:span>. You may need to zoom in.</text:p>
      <text:p text:style-name="Text_20_body">Produce near town regions<text:line-break/>
Produce malaria free zone<text:line-break/>
Produce areas away from towns<text:line-break/>
Produce unconstrained land uses<text:line-break/>
Produce areas not too far from main roads</text:p>
      <text:p text:style-name="Text_20_body">See model on the next page. Didn’t the model become much easier to visualize? Of course, you will need to open the <text:span text:style-name="Emphasis"><text:a xlink:type="simple" xlink:href="https://www.dinamicaego.com/dokuwiki/doku.php?id=group" text:style-name="Internet_20_link" text:visited-style-name="Visited_20_Internet_20_Link">Group</text:a></text:span> functor to understand how the data are produced. You can do this one by one. Note that the function of the <text:span text:style-name="Emphasis"><text:a xlink:type="simple" xlink:href="https://www.dinamicaego.com/dokuwiki/doku.php?id=group" text:style-name="Internet_20_link" text:visited-style-name="Visited_20_Internet_20_Link">Group</text:a></text:span> functor is to help organize the model diagram. </text:p>
      <table:table table:style-name="PluginODTAutoStyle_Table_43">
        <table:table-column table:style-name="odt_auto_style_table_column_11_1"/>
        <table:table-column table:style-name="odt_auto_style_table_column_11_2"/>
        <table:table-row>
          <table:table-cell office:value-type="string" table:style-name="PluginODTAutoStyle_TableCell_44">
            <text:p text:style-name="PluginODTAutoStyle_Paragraph_45"><draw:frame draw:style-name="media" draw:name="23" text:anchor-type="as-char" draw:z-index="23" svg:width="1.27cm" svg:height="1.27cm"><draw:image xlink:href="Pictures/940b03142c9e8c9ffc8c914ba5979070.png" xlink:type="simple" xlink:show="embed" xlink:actuate="onLoad"/></draw:frame></text:p>
          </table:table-cell>
          <table:table-cell office:value-type="string" table:style-name="PluginODTAutoStyle_TableCell_46">
            <text:p text:style-name="PluginODTAutoStyle_Paragraph_47"><text:span text:style-name="Emphasis"><text:a xlink:type="simple" xlink:href="https://www.dinamicaego.com/dokuwiki/doku.php?id=group" text:style-name="Internet_20_link" text:visited-style-name="Visited_20_Internet_20_Link">Group</text:a></text:span> is also used to ensure a proper order of execution, given that it always executes its enveloped functor before other subsequent functors.</text:p>
          </table:table-cell>
        </table:table-row>
      </table:table>
      <text:p text:style-name="Text_20_body">Save this model as <text:span text:style-name="Source_20_Text">my_MCE_part1&amp;2&amp;3&amp;4group.egoml</text:span> and let’s move forward to the next step.</text:p>
      <text:p text:style-name="Text_20_body"><draw:frame draw:style-name="mediacenter" draw:name="24" text:anchor-type="paragraph" draw:z-index="24" svg:width="20.558125cm" style:rel-width="100%" svg:height="16.853958333333cm" style:rel-height="scale"><draw:image xlink:href="Pictures/4e7bf5c3ea0ff79500c0bfa258b4139f.jpg" xlink:type="simple" xlink:show="embed" xlink:actuate="onLoad"/></draw:frame></text:p>
      <text:h text:style-name="Heading_20_3" text:outline-level="3"><text:bookmark-start text:name="__RefHeading___fifth_stepidentifying_suitable_areas_7"/><text:bookmark-start text:name="fifth_stepidentifying_suitable_areas"/>Fifth step: identifying suitable areas<text:bookmark-end text:name="__RefHeading___fifth_stepidentifying_suitable_areas_7"/><text:bookmark-end text:name="fifth_stepidentifying_suitable_areas"/></text:h>
      <text:p text:style-name="Text_20_body">In this step, you will identify the suitable areas equal to or greater than 1000 hectares. First, delete <text:span text:style-name="Emphasis"><text:a xlink:type="simple" xlink:href="https://www.dinamicaego.com/dokuwiki/doku.php?id=save_map" text:style-name="Internet_20_link" text:visited-style-name="Visited_20_Internet_20_Link">Save Map</text:a></text:span> <text:span text:style-name="Source_20_Text">five_criteria_combined.tif</text:span>. Remember that the less the software accesses the disk, the faster the model runs. Now, drag from Map Algebra tab the functor <text:a xlink:type="simple" xlink:href="https://www.dinamicaego.com/dokuwiki/doku.php?id=calc_patch_label_map" text:style-name="Internet_20_link" text:visited-style-name="Visited_20_Internet_20_Link">Calc Patch Label Map</text:a>. This functor labels patches of cells using sequential numbers. A patch consists of a continuous group of neighboring cells of the same category (see also <text:a xlink:type="simple" xlink:href="https://www.dinamicaego.com/dokuwiki/doku.php?id=tutorial:landscape_metrics_in_dinamica_ego" text:style-name="Internet_20_link" text:visited-style-name="Visited_20_Internet_20_Link">Landscape metrics in Dinamica EGO</text:a>). You need this in order to solve the area criterion. Connect the output from “Combine Five Criteria” to it. Some of its parameters are:</text:p>
      <text:p text:style-name="Text_20_body"><text:span text:style-name="Strong_20_Emphasis">Initial Patch Label</text:span>: Set it to “1”. </text:p>
      <table:table table:style-name="PluginODTAutoStyle_Table_48">
        <table:table-column table:style-name="odt_auto_style_table_column_12_1"/>
        <table:table-column table:style-name="odt_auto_style_table_column_12_2"/>
        <table:table-row>
          <table:table-cell office:value-type="string" table:style-name="PluginODTAutoStyle_TableCell_49">
            <text:p text:style-name="PluginODTAutoStyle_Paragraph_50"><draw:frame draw:style-name="media" draw:name="25" text:anchor-type="as-char" draw:z-index="25" svg:width="1.27cm" svg:height="1.27cm"><draw:image xlink:href="Pictures/ca7fcefb347d294dab8a590d6aa0ed3d.png" xlink:type="simple" xlink:show="embed" xlink:actuate="onLoad"/></draw:frame></text:p>
          </table:table-cell>
          <table:table-cell office:value-type="string" table:style-name="PluginODTAutoStyle_TableCell_51">
            <text:p text:style-name="PluginODTAutoStyle_Paragraph_52">Important: Set <text:span text:style-name="Strong_20_Emphasis">Null Value</text:span> to “0” and <text:span text:style-name="Strong_20_Emphasis">Cell Type</text:span> to <text:span text:style-name="Strong_20_Emphasis">Signed 32 Bit Integ</text:span>er.</text:p>
          </table:table-cell>
        </table:table-row>
      </table:table>
      <text:p text:style-name="Text_20_body">This will be sufficient to store all patch label number identifiers. Leave the other parameters untouched. Go to help for further details. Now connect its output to <text:a xlink:type="simple" xlink:href="https://www.dinamicaego.com/dokuwiki/doku.php?id=calc_areas" text:style-name="Internet_20_link" text:visited-style-name="Visited_20_Internet_20_Link">Calc Areas</text:a>, available in the Map Algebra tab. As output this functor provides one table with three columns. See <text:a xlink:type="simple" xlink:href="https://www.dinamicaego.com/dokuwiki/doku.php?id=calc_areas#notes" text:style-name="Internet_20_link" text:visited-style-name="Visited_20_Internet_20_Link">notes</text:a> for additional information about the <text:a xlink:type="simple" xlink:href="https://www.dinamicaego.com/dokuwiki/doku.php?id=calc_areas" text:style-name="Internet_20_link" text:visited-style-name="Visited_20_Internet_20_Link">Calc Areas</text:a> result.</text:p>
      <text:p text:style-name="Text_20_body">Now, place on the sketch one <text:span text:style-name="Emphasis"><text:a xlink:type="simple" xlink:href="https://www.dinamicaego.com/dokuwiki/doku.php?id=calculate_map" text:style-name="Internet_20_link" text:visited-style-name="Visited_20_Internet_20_Link">Calculate Map</text:a></text:span> and one <text:span text:style-name="Emphasis"><text:a xlink:type="simple" xlink:href="https://www.dinamicaego.com/dokuwiki/doku.php?id=number_map" text:style-name="Internet_20_link" text:visited-style-name="Visited_20_Internet_20_Link">Number Map</text:a></text:span> and one <text:span text:style-name="Emphasis"><text:a xlink:type="simple" xlink:href="https://www.dinamicaego.com/dokuwiki/doku.php?id=number_table" text:style-name="Internet_20_link" text:visited-style-name="Visited_20_Internet_20_Link">Number Table</text:a></text:span> within it. Connect <text:span text:style-name="Emphasis"><text:a xlink:type="simple" xlink:href="https://www.dinamicaego.com/dokuwiki/doku.php?id=calc_areas" text:style-name="Internet_20_link" text:visited-style-name="Visited_20_Internet_20_Link">Calc Areas</text:a></text:span> to Table 1 (this implies that output of <text:span text:style-name="Emphasis"><text:a xlink:type="simple" xlink:href="https://www.dinamicaego.com/dokuwiki/doku.php?id=calc_areas" text:style-name="Internet_20_link" text:visited-style-name="Visited_20_Internet_20_Link">Calc Areas</text:a></text:span> is a lookup table), and <text:span text:style-name="Strong_20_Emphasis">Map</text:span> output from <text:span text:style-name="Emphasis"><text:a xlink:type="simple" xlink:href="https://www.dinamicaego.com/dokuwiki/doku.php?id=calc_patch_label_map" text:style-name="Internet_20_link" text:visited-style-name="Visited_20_Internet_20_Link">Calc Patch Label Map</text:a></text:span> to Map #1. Now open <text:span text:style-name="Emphasis"><text:a xlink:type="simple" xlink:href="https://www.dinamicaego.com/dokuwiki/doku.php?id=calculate_map" text:style-name="Internet_20_link" text:visited-style-name="Visited_20_Internet_20_Link">Calculate Map</text:a></text:span> and write:</text:p>
      <text:p text:style-name="Text_20_body"><text:span text:style-name="Strong_20_Emphasis"><text:span text:style-name="Source_20_Text">if (t1[ [i1][“Area_In_Hectares”] ] &lt; 1000) then null else 1</text:span></text:span></text:p>
      <text:p text:style-name="Text_20_body">Using this formula, the functor will analyze the size of each patch and then eliminate the patches smaller than 1000 hectares. Now place one <text:span text:style-name="Emphasis"><text:a xlink:type="simple" xlink:href="https://www.dinamicaego.com/dokuwiki/doku.php?id=save_map" text:style-name="Internet_20_link" text:visited-style-name="Visited_20_Internet_20_Link">Save Map</text:a></text:span> and enter <text:span text:style-name="Source_20_Text">big_areas.tif</text:span>.</text:p>
      <text:p text:style-name="Text_20_body"><draw:frame draw:style-name="mediacenter" draw:name="26" text:anchor-type="paragraph" draw:z-index="26" svg:width="25.532291666667cm" style:rel-width="100%" svg:height="13.626041666667cm" style:rel-height="scale"><draw:image xlink:href="Pictures/e45439911dbccfefa16903fd7f1e6fee.jpg" xlink:type="simple" xlink:show="embed" xlink:actuate="onLoad"/></draw:frame></text:p>
      <text:p text:style-name="Text_20_body">Check the model, save it as <text:span text:style-name="Source_20_Text">my_MCE_part1&amp;2&amp;3&amp;4&amp;5.egoml</text:span>, run it and examine its output. Is this what you got?</text:p>
      <text:p text:style-name="Text_20_body"><draw:frame draw:style-name="mediacenter" draw:name="27" text:anchor-type="paragraph" draw:z-index="27" svg:width="17.515416666667cm" style:rel-width="100%" svg:height="13.97cm" style:rel-height="scale"><draw:image xlink:href="Pictures/8beea5bbc5dfc9acb93c5fe5178f55ea.jpg" xlink:type="simple" xlink:show="embed" xlink:actuate="onLoad"/></draw:frame></text:p>
      <text:p text:style-name="Text_20_body">Great, what a haul! But before moving on to the next step, there is still a last thing to do. In order to keep the patch labels, you need to multiply the output from the last <text:span text:style-name="Emphasis"><text:a xlink:type="simple" xlink:href="https://www.dinamicaego.com/dokuwiki/doku.php?id=calculate_map" text:style-name="Internet_20_link" text:visited-style-name="Visited_20_Internet_20_Link">Calculate Map</text:a></text:span>, to which you have added the comment “Identify big patches”, with the output from <text:span text:style-name="Emphasis"><text:a xlink:type="simple" xlink:href="https://www.dinamicaego.com/dokuwiki/doku.php?id=calc_patch_label_map" text:style-name="Internet_20_link" text:visited-style-name="Visited_20_Internet_20_Link">Calc Patch Label Map</text:a></text:span>. Therefore, you will keep only the labels for the big patches.</text:p>
      <text:p text:style-name="Text_20_body">Place one <text:span text:style-name="Emphasis"><text:a xlink:type="simple" xlink:href="https://www.dinamicaego.com/dokuwiki/doku.php?id=calculate_categorical_map" text:style-name="Internet_20_link" text:visited-style-name="Visited_20_Internet_20_Link">Calculate Categorical Map</text:a></text:span> and two <text:span text:style-name="Emphasis"><text:a xlink:type="simple" xlink:href="https://www.dinamicaego.com/dokuwiki/doku.php?id=number_map" text:style-name="Internet_20_link" text:visited-style-name="Visited_20_Internet_20_Link">Number Map</text:a></text:span> functors within it. Set their <text:span text:style-name="Emphasis"><text:a xlink:type="simple" xlink:href="https://www.dinamicaego.com/dokuwiki/doku.php?id=number_map" text:style-name="Internet_20_link" text:visited-style-name="Visited_20_Internet_20_Link">Number Map</text:a></text:span> functors to “1” and “2” respectively, and remove the <text:span text:style-name="Emphasis"><text:a xlink:type="simple" xlink:href="https://www.dinamicaego.com/dokuwiki/doku.php?id=save_map" text:style-name="Internet_20_link" text:visited-style-name="Visited_20_Internet_20_Link">Save Map</text:a></text:span> functor. Now connect functors as follows:</text:p>
      <text:p text:style-name="Text_20_body"><draw:frame draw:style-name="mediacenter" draw:name="28" text:anchor-type="paragraph" draw:z-index="28" svg:width="26.220208333333cm" style:rel-width="100%" svg:height="13.996458333333cm" style:rel-height="scale"><draw:image xlink:href="Pictures/3c0be48a7931396d605b22bf1b05cac4.jpg" xlink:type="simple" xlink:show="embed" xlink:actuate="onLoad"/></draw:frame></text:p>
      <table:table table:style-name="PluginODTAutoStyle_Table_53">
        <table:table-column table:style-name="odt_auto_style_table_column_13_1"/>
        <table:table-column table:style-name="odt_auto_style_table_column_13_2"/>
        <table:table-row>
          <table:table-cell office:value-type="string" table:style-name="PluginODTAutoStyle_TableCell_54">
            <text:p text:style-name="PluginODTAutoStyle_Paragraph_55"><draw:frame draw:style-name="media" draw:name="29" text:anchor-type="as-char" draw:z-index="29" svg:width="1.27cm" svg:height="1.27cm"><draw:image xlink:href="Pictures/ca7fcefb347d294dab8a590d6aa0ed3d.png" xlink:type="simple" xlink:show="embed" xlink:actuate="onLoad"/></draw:frame></text:p>
          </table:table-cell>
          <table:table-cell office:value-type="string" table:style-name="PluginODTAutoStyle_TableCell_56">
            <text:p text:style-name="PluginODTAutoStyle_Paragraph_57">You need <text:span text:style-name="Emphasis"><text:a xlink:type="simple" xlink:href="https://www.dinamicaego.com/dokuwiki/doku.php?id=calculate_categorical_map" text:style-name="Internet_20_link" text:visited-style-name="Visited_20_Internet_20_Link">Calculate Categorical Map</text:a></text:span> instead of <text:span text:style-name="Emphasis"><text:a xlink:type="simple" xlink:href="https://www.dinamicaego.com/dokuwiki/doku.php?id=calculate_map" text:style-name="Internet_20_link" text:visited-style-name="Visited_20_Internet_20_Link">Calculate Map</text:a></text:span>, because patch labels will be used ahead to regionalize the slope map, set <text:span text:style-name="Strong_20_Emphasis">Null Value</text:span> to “0” and <text:span text:style-name="Strong_20_Emphasis">Cell Type</text:span> to “Signed 32 Bit Integer”.</text:p>
          </table:table-cell>
        </table:table-row>
      </table:table>
      <text:p text:style-name="Text_20_body">Write: <text:span text:style-name="Strong_20_Emphasis">i1*i2</text:span>, close the functor and insert the comment “Keep labels only for big patches”. Now you are ready to move on to the last step.</text:p>
      <text:h text:style-name="Heading_20_3" text:outline-level="3"><text:bookmark-start text:name="__RefHeading___sixth_stepidentifying_suitable_areas_2_8"/><text:bookmark-start text:name="sixth_stepidentifying_suitable_areas_2"/>Sixth step: identifying suitable areas 2<text:bookmark-end text:name="__RefHeading___sixth_stepidentifying_suitable_areas_2_8"/><text:bookmark-end text:name="sixth_stepidentifying_suitable_areas_2"/></text:h>
      <text:p text:style-name="Text_20_body">The final criterion establishes that the average slope on the selected patches must be less than 0.5 degrees. Place <text:span text:style-name="Emphasis">Load Map</text:span> and load it with <text:span text:style-name="Source_20_Text">\lesson4\originals\slope.tif</text:span>. Now revise Lesson3, as you will to need to reapply the concept of region.</text:p>
      <text:p text:style-name="Text_20_body">Drag <text:span text:style-name="Emphasis"><text:a xlink:type="simple" xlink:href="https://www.dinamicaego.com/dokuwiki/doku.php?id=for_each_region" text:style-name="Internet_20_link" text:visited-style-name="Visited_20_Internet_20_Link">For Each Region</text:a></text:span>, <text:span text:style-name="Emphasis"><text:a xlink:type="simple" xlink:href="https://www.dinamicaego.com/dokuwiki/doku.php?id=regionalize_map" text:style-name="Internet_20_link" text:visited-style-name="Visited_20_Internet_20_Link">Regionalize Map</text:a></text:span>, and <text:span text:style-name="Emphasis"><text:a xlink:type="simple" xlink:href="https://www.dinamicaego.com/dokuwiki/doku.php?id=step" text:style-name="Internet_20_link" text:visited-style-name="Visited_20_Internet_20_Link">Step</text:a></text:span>, insert the two latter functors within the previous and connect them as follows.</text:p>
      <text:p text:style-name="Text_20_body"><draw:frame draw:style-name="mediacenter" draw:name="30" text:anchor-type="paragraph" draw:z-index="30" svg:width="22.119166666667cm" style:rel-width="100%" svg:height="15.028333333333cm" style:rel-height="scale"><draw:image xlink:href="Pictures/a4c474ba52be3706030dddf567a39450.jpg" xlink:type="simple" xlink:show="embed" xlink:actuate="onLoad"/></draw:frame></text:p>
      <text:p text:style-name="Text_20_body">The map to be regionalized is the <text:span text:style-name="Source_20_Text">slope.tif</text:span>.  The map output from the last <text:span text:style-name="Emphasis"><text:a xlink:type="simple" xlink:href="https://www.dinamicaego.com/dokuwiki/doku.php?id=calculate_categorical_map" text:style-name="Internet_20_link" text:visited-style-name="Visited_20_Internet_20_Link">Calculate Categorical Map</text:a></text:span> will control <text:span text:style-name="Emphasis"><text:a xlink:type="simple" xlink:href="https://www.dinamicaego.com/dokuwiki/doku.php?id=for_each_region" text:style-name="Internet_20_link" text:visited-style-name="Visited_20_Internet_20_Link">For Each Region</text:a></text:span>. Remember that this functor enables the model to iterate according to the map categories passed to it. Now place one <text:span text:style-name="Emphasis"><text:a xlink:type="simple" xlink:href="https://www.dinamicaego.com/dokuwiki/doku.php?id=mux_lookup_table" text:style-name="Internet_20_link" text:visited-style-name="Visited_20_Internet_20_Link">Mux Lookup Table</text:a></text:span>, one <text:span text:style-name="Emphasis"><text:a xlink:type="simple" xlink:href="https://www.dinamicaego.com/dokuwiki/doku.php?id=extract_map_attributes" text:style-name="Internet_20_link" text:visited-style-name="Visited_20_Internet_20_Link">Extract Map Attributes</text:a></text:span>, one <text:span text:style-name="Emphasis"><text:a xlink:type="simple" xlink:href="https://www.dinamicaego.com/dokuwiki/doku.php?id=calculate_value" text:style-name="Internet_20_link" text:visited-style-name="Visited_20_Internet_20_Link">Calculate Value</text:a></text:span>, one <text:span text:style-name="Emphasis"><text:a xlink:type="simple" xlink:href="https://www.dinamicaego.com/dokuwiki/doku.php?id=number_table" text:style-name="Internet_20_link" text:visited-style-name="Visited_20_Internet_20_Link">Number Table</text:a></text:span> and one <text:span text:style-name="Emphasis"><text:a xlink:type="simple" xlink:href="https://www.dinamicaego.com/dokuwiki/doku.php?id=set_lookup_table_value" text:style-name="Internet_20_link" text:visited-style-name="Visited_20_Internet_20_Link">Set Lookup Table Value</text:a></text:span>, all within <text:span text:style-name="Emphasis"><text:a xlink:type="simple" xlink:href="https://www.dinamicaego.com/dokuwiki/doku.php?id=for_each_region" text:style-name="Internet_20_link" text:visited-style-name="Visited_20_Internet_20_Link">For Each Region</text:a></text:span> and connect them as follows.</text:p>
      <text:p text:style-name="Text_20_body"><draw:frame draw:style-name="mediacenter" draw:name="31" text:anchor-type="paragraph" draw:z-index="31" svg:width="22.225cm" style:rel-width="100%" svg:height="9.3133333333333cm" style:rel-height="scale"><draw:image xlink:href="Pictures/55fc387607aa4541d424937dcc3578c5.jpg" xlink:type="simple" xlink:show="embed" xlink:actuate="onLoad"/></draw:frame></text:p>
      <text:p text:style-name="Text_20_body">Write equation: <text:span text:style-name="Strong_20_Emphasis">t1[13]</text:span> in the <text:span text:style-name="Emphasis"><text:a xlink:type="simple" xlink:href="https://www.dinamicaego.com/dokuwiki/doku.php?id=calculate_value" text:style-name="Internet_20_link" text:visited-style-name="Visited_20_Internet_20_Link">Calculate Value</text:a></text:span>. Remember that 13 is the key for the average of all non null cells in the attribute table. This submodel is very similar to the one introduced in Lesson 3. Open <text:span text:style-name="Emphasis"><text:a xlink:type="simple" xlink:href="https://www.dinamicaego.com/dokuwiki/doku.php?id=extract_map_attributes" text:style-name="Internet_20_link" text:visited-style-name="Visited_20_Internet_20_Link">Extract Map Attributes</text:a></text:span> and set the option:</text:p>
      <text:p text:style-name="Text_20_body"><draw:frame draw:style-name="mediacenter" draw:name="32" text:anchor-type="paragraph" draw:z-index="32" svg:width="10.00125cm" svg:height="7.0908333333333cm"><draw:image xlink:href="Pictures/b0e98d2c59e1cb4581837d5e9a6e58e5.jpg" xlink:type="simple" xlink:show="embed" xlink:actuate="onLoad"/></draw:frame></text:p>
      <text:p text:style-name="Text_20_body">Remember to link <text:span text:style-name="Emphasis"><text:a xlink:type="simple" xlink:href="https://www.dinamicaego.com/dokuwiki/doku.php?id=step" text:style-name="Internet_20_link" text:visited-style-name="Visited_20_Internet_20_Link">Step</text:a></text:span> to <text:span text:style-name="Strong_20_Emphasis">Key</text:span> on the <text:span text:style-name="Emphasis"><text:a xlink:type="simple" xlink:href="https://www.dinamicaego.com/dokuwiki/doku.php?id=set_lookup_table_value" text:style-name="Internet_20_link" text:visited-style-name="Visited_20_Internet_20_Link">Set Lookup Table Value</text:a></text:span></text:p>
      <text:p text:style-name="Text_20_body"><draw:frame draw:style-name="mediacenter" draw:name="33" text:anchor-type="paragraph" draw:z-index="33" svg:width="19.817291666667cm" style:rel-width="100%" svg:height="9.2604166666667cm" style:rel-height="scale"><draw:image xlink:href="Pictures/3687cda440e3f49b98080239a6002a91.jpg" xlink:type="simple" xlink:show="embed" xlink:actuate="onLoad"/></draw:frame></text:p>
      <text:p text:style-name="Text_20_body">As well as <text:span text:style-name="Strong_20_Emphasis">Updated Table</text:span> to <text:span text:style-name="Strong_20_Emphasis">Feedback</text:span></text:p>
      <text:p text:style-name="Text_20_body"><draw:frame draw:style-name="mediacenter" draw:name="34" text:anchor-type="paragraph" draw:z-index="34" svg:width="19.817291666667cm" style:rel-width="100%" svg:height="9.2339583333333cm" style:rel-height="scale"><draw:image xlink:href="Pictures/25733088db3ebdd3011292940450bc57.jpg" xlink:type="simple" xlink:show="embed" xlink:actuate="onLoad"/></draw:frame></text:p>
      <text:p text:style-name="Text_20_body">Open <text:span text:style-name="Emphasis"><text:a xlink:type="simple" xlink:href="https://www.dinamicaego.com/dokuwiki/doku.php?id=mux_lookup_table" text:style-name="Internet_20_link" text:visited-style-name="Visited_20_Internet_20_Link">Mux Lookup Table</text:a></text:span> with the Edit Functor Ports and click on <text:span text:style-name="Strong_20_Emphasis">Initial</text:span>, enter a blank table. Just enter once “0” and “0”, as <text:span text:style-name="Strong_20_Emphasis">Key</text:span> and <text:span text:style-name="Strong_20_Emphasis">Value</text:span>. Register the <text:span text:style-name="Strong_20_Emphasis">Table</text:span> output port to be viewed. You might want to see the results.</text:p>
      <text:p text:style-name="Text_20_body"><draw:frame draw:style-name="mediacenter" draw:name="35" text:anchor-type="paragraph" draw:z-index="35" svg:width="11.350625cm" svg:height="11.43cm"><draw:image xlink:href="Pictures/f4ce6ca0f8b862bc3a8d7faf4b1248b8.jpg" xlink:type="simple" xlink:show="embed" xlink:actuate="onLoad"/></draw:frame></text:p>
      <text:p text:style-name="Text_20_body">Finally place <text:span text:style-name="Emphasis"><text:a xlink:type="simple" xlink:href="https://www.dinamicaego.com/dokuwiki/doku.php?id=calculate_categorical_map" text:style-name="Internet_20_link" text:visited-style-name="Visited_20_Internet_20_Link">Calculate Categorical Map</text:a></text:span> after the <text:span text:style-name="Emphasis"><text:a xlink:type="simple" xlink:href="https://www.dinamicaego.com/dokuwiki/doku.php?id=for_each_region" text:style-name="Internet_20_link" text:visited-style-name="Visited_20_Internet_20_Link">For Each Region</text:a></text:span> and place <text:span text:style-name="Emphasis"><text:a xlink:type="simple" xlink:href="https://www.dinamicaego.com/dokuwiki/doku.php?id=number_map" text:style-name="Internet_20_link" text:visited-style-name="Visited_20_Internet_20_Link">Number Map</text:a></text:span> and <text:span text:style-name="Emphasis"><text:a xlink:type="simple" xlink:href="https://www.dinamicaego.com/dokuwiki/doku.php?id=number_table" text:style-name="Internet_20_link" text:visited-style-name="Visited_20_Internet_20_Link">Number Table</text:a></text:span> within it. Number them and write the following equation: <text:span text:style-name="Strong_20_Emphasis">if t1[i1] &gt; 0.5</text:span> then null else i1</text:p>
      <text:p text:style-name="Text_20_body">Save the result as <text:span text:style-name="Source_20_Text">suitable_for_a_new_town.tif</text:span> on the lesson5 folder.</text:p>
      <text:p text:style-name="Text_20_body"><draw:frame draw:style-name="mediacenter" draw:name="36" text:anchor-type="paragraph" draw:z-index="36" svg:width="36.062708333333cm" style:rel-width="100%" svg:height="13.414375cm" style:rel-height="scale"><draw:image xlink:href="Pictures/c544b165e607ea9aff23cff7281ecc4d.jpg" xlink:type="simple" xlink:show="embed" xlink:actuate="onLoad"/></draw:frame></text:p>
      <text:p text:style-name="Text_20_body">Check the model, save it as <text:span text:style-name="Source_20_Text">my_MCE_part1&amp;2&amp;3&amp;4&amp;5&amp;6.egoml</text:span> and run it. Is this what you got?</text:p>
      <text:p text:style-name="Text_20_body"><draw:frame draw:style-name="mediacenter" draw:name="37" text:anchor-type="paragraph" draw:z-index="37" svg:width="16.298333333333cm" svg:height="11.138958333333cm"><draw:image xlink:href="Pictures/5321adc020b4f556922536d9ea8aaf54.jpg" xlink:type="simple" xlink:show="embed" xlink:actuate="onLoad"/></draw:frame></text:p>
      <text:p text:style-name="Text_20_body">Finally you just need to organize the model in a more legible layout. Place one <text:span text:style-name="Emphasis"><text:a xlink:type="simple" xlink:href="https://www.dinamicaego.com/dokuwiki/doku.php?id=group" text:style-name="Internet_20_link" text:visited-style-name="Visited_20_Internet_20_Link">Group</text:a></text:span> and drag <text:span text:style-name="Emphasis"><text:a xlink:type="simple" xlink:href="https://www.dinamicaego.com/dokuwiki/doku.php?id=calc_patch_label_map" text:style-name="Internet_20_link" text:visited-style-name="Visited_20_Internet_20_Link">Calc Patch Label Map</text:a></text:span>, <text:span text:style-name="Emphasis"><text:a xlink:type="simple" xlink:href="https://www.dinamicaego.com/dokuwiki/doku.php?id=calc_areas" text:style-name="Internet_20_link" text:visited-style-name="Visited_20_Internet_20_Link">Calc Areas</text:a></text:span>, <text:span text:style-name="Emphasis"><text:a xlink:type="simple" xlink:href="https://www.dinamicaego.com/dokuwiki/doku.php?id=calculate_map" text:style-name="Internet_20_link" text:visited-style-name="Visited_20_Internet_20_Link">Calculate Map</text:a></text:span> “Identify big patches”, and <text:span text:style-name="Emphasis"><text:a xlink:type="simple" xlink:href="https://www.dinamicaego.com/dokuwiki/doku.php?id=calculate_categorical_map" text:style-name="Internet_20_link" text:visited-style-name="Visited_20_Internet_20_Link">Calculate Categorical Map</text:a></text:span> “Keep labels only for big patches” into it.</text:p>
      <text:p text:style-name="Text_20_body"><draw:frame draw:style-name="mediacenter" draw:name="38" text:anchor-type="paragraph" draw:z-index="38" svg:width="37.7825cm" style:rel-width="100%" svg:height="15.451666666667cm" style:rel-height="scale"><draw:image xlink:href="Pictures/7d69d37e82771093b6c65bdf7eb80c55.jpg" xlink:type="simple" xlink:show="embed" xlink:actuate="onLoad"/></draw:frame></text:p>
      <text:p text:style-name="Text_20_body">Close it and add the comment “Label and select big patches”, close the <text:span text:style-name="Emphasis"><text:a xlink:type="simple" xlink:href="https://www.dinamicaego.com/dokuwiki/doku.php?id=region_manager" text:style-name="Internet_20_link" text:visited-style-name="Visited_20_Internet_20_Link">Region Manager</text:a></text:span> and add “Calculate average slope for each big patch”, close the last <text:span text:style-name="Emphasis"><text:a xlink:type="simple" xlink:href="https://www.dinamicaego.com/dokuwiki/doku.php?id=calculate_map" text:style-name="Internet_20_link" text:visited-style-name="Visited_20_Internet_20_Link">Calculate Map</text:a></text:span> functor and add “Eliminate patches with average slope &gt; 0.5” and lastly, add the comment “Save final map” to Map <text:span text:style-name="Source_20_Text">suitable_for_a_new_town.tif</text:span>.</text:p>
      <text:p text:style-name="Text_20_body">Save the model as <text:span text:style-name="Source_20_Text">my_MCE_part1&amp;2&amp;3&amp;4&amp;5&amp;6_complete.egoml</text:span>. This is the final model. </text:p>
      <text:p text:style-name="Text_20_body"><draw:frame draw:style-name="mediacenter" draw:name="39" text:anchor-type="paragraph" draw:z-index="39" svg:width="27.860625cm" style:rel-width="100%" svg:height="16.695208333333cm" style:rel-height="scale"><draw:image xlink:href="Pictures/857d7fc80be6b65960aee9bdb82331e8.jpg" xlink:type="simple" xlink:show="embed" xlink:actuate="onLoad"/></draw:frame></text:p>
      <text:p text:style-name="Text_20_body"><draw:frame draw:style-name="PluginODTAutoStyle_Frame_58_text_frame" draw:name="Frame4" text:anchor-type="paragraph" svg:width="289.134pt" draw:z-index="0" svg:min-height="1cm"><draw:text-box><table:table table:style-name="PluginODTAutoStyle_Table_59"><table:table-column table:style-name="odt_auto_style_table_column_14_1"/><table:table-row><table:table-cell office:value-type="string" table:style-name="PluginODTAutoStyle_TableCell_60"><text:p text:style-name="PluginODTAutoStyle_Paragraph_61"><text:span text:style-name="Strong_20_Emphasis">HOME WORK</text:span>
Examining the map <text:span text:style-name="Source_20_Text">suitable_for_a_new_town.tif</text:span>, you will note a large patch on its southwest portion, which would be the best target for a new town, considering the areal extent as an additional criterion. Would you be able to add a submodel to the current model to pinpoint this patch?</text:p></table:table-cell></table:table-row></table:table></draw:text-box></draw:frame></text:p>
      <table:table table:style-name="PluginODTAutoStyle_Table_62">
        <table:table-column table:style-name="odt_auto_style_table_column_15_1"/>
        <table:table-column table:style-name="odt_auto_style_table_column_15_2"/>
        <table:table-row>
          <table:table-cell office:value-type="string" table:style-name="PluginODTAutoStyle_TableCell_63">
            <text:p text:style-name="PluginODTAutoStyle_Paragraph_64"><draw:frame draw:style-name="media" draw:name="40" text:anchor-type="as-char" draw:z-index="40" svg:width="1.27cm" svg:height="1.27cm"><draw:image xlink:href="Pictures/ed3f31b5289aac2b4cdc7b790ac221de.png" xlink:type="simple" xlink:show="embed" xlink:actuate="onLoad"/></draw:frame></text:p>
          </table:table-cell>
          <table:table-cell office:value-type="string" table:style-name="PluginODTAutoStyle_TableCell_65">
            <text:p text:style-name="PluginODTAutoStyle_Paragraph_66"><text:span text:style-name="Strong_20_Emphasis">TIP</text:span>: You will need to recalculate the areas for the remaining patches and pass this table to <text:span text:style-name="Emphasis"><text:a xlink:type="simple" xlink:href="https://www.dinamicaego.com/dokuwiki/doku.php?id=for_each" text:style-name="Internet_20_link" text:visited-style-name="Visited_20_Internet_20_Link">For Each</text:a></text:span>, which allows to browse through a table. Place two <text:span text:style-name="Emphasis"><text:a xlink:type="simple" xlink:href="https://www.dinamicaego.com/dokuwiki/doku.php?id=mux_value" text:style-name="Internet_20_link" text:visited-style-name="Visited_20_Internet_20_Link">Mux Value</text:a></text:span> inside the <text:span text:style-name="Emphasis"><text:a xlink:type="simple" xlink:href="https://www.dinamicaego.com/dokuwiki/doku.php?id=for_each" text:style-name="Internet_20_link" text:visited-style-name="Visited_20_Internet_20_Link">For Each</text:a></text:span>, one will handle the maximum area value and the other will store its key.</text:p>
          </table:table-cell>
        </table:table-row>
      </table:table>
      <text:p text:style-name="Text_20_body"><text:a xlink:type="simple" xlink:href="https://www.dinamicaego.com/dokuwiki/doku.php?id=tutorial:building_a_land-use_and_land-cover_change_simulation_model" text:style-name="Internet_20_link" text:visited-style-name="Visited_20_Internet_20_Link"> 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multiple_criteria_evaluation_in_dinamica_ego</dc:title>
  </office:meta>
</office:document-meta>
</file>