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alue_junction"/><text:bookmark-start text:name="__RefHeading___value_junction_1"/><text:bookmark-start text:name="value_junction"/>Value Junction<text:bookmark-end text:name="__RefHeading___value_junction_1"/><text:bookmark-end text:name="value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value from two possible execution pipelines, so a value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Value 1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Value 2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Value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Value 1, then Possible Value 2 — and the first one that has a value is passed to the output. If neither input has a value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value is still available when that container's content does not run or does not finish.</text:p>
      <text:p text:style-name="Text_20_body">This functor was previously known as “JoinDouble” and “JoinValue”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Value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alue_junction</dc:title>
  </office:meta>
</office:document-meta>
</file>