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b91e486d4825f21fc2fe5524b29a75.png"/>
  <manifest:file-entry manifest:media-type="image/png" manifest:full-path="Pictures/4affe0805f3c27b4c71a3796ee0702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ewer_map_group"/><text:bookmark-start text:name="__RefHeading___map_group_1"/><text:bookmark-start text:name="map_group"/>Map group<text:bookmark-end text:name="__RefHeading___map_group_1"/><text:bookmark-end text:name="map_group"/></text:h>
      <text:p text:style-name="Text_20_body">Map groups can be created from a series of loaded maps (currently in the stack). Groups are not only useful to aggregate information but they also allow users to execute a single <text:a xlink:type="simple" xlink:href="https://www.dinamicaego.com/dokuwiki/doku.php?id=viewer_image_expression" text:style-name="Internet_20_link" text:visited-style-name="Visited_20_Internet_20_Link">Calculate Expression</text:a> for a number of maps.</text:p>
      <text:h text:style-name="Heading_20_2" text:outline-level="2"><text:bookmark-start text:name="__RefHeading___how_to_create_a_map_group_2"/><text:bookmark-start text:name="how_to_create_a_map_group"/>How to create a map group<text:bookmark-end text:name="__RefHeading___how_to_create_a_map_group_2"/><text:bookmark-end text:name="how_to_create_a_map_group"/></text:h>
      <text:p text:style-name="Text_20_body">You start by clicking the toolbar button “Create map group”, the following dialog will prompt:</text:p>
      <text:p text:style-name="Text_20_body"><draw:frame draw:style-name="mediacenter" draw:name="0" text:anchor-type="paragraph" draw:z-index="0" svg:width="13.282083333333cm" svg:height="10.63625cm"><draw:image xlink:href="Pictures/f8b91e486d4825f21fc2fe5524b29a75.png" xlink:type="simple" xlink:show="embed" xlink:actuate="onLoad"/></draw:frame></text:p>
      <text:p text:style-name="Text_20_body">You then will be able to select maps from the left column (loaded in the stack) and shift them to the right columns, to construct a new group.</text:p>
      <text:p text:style-name="Text_20_body">The new group will look like a normal loaded map, except it will show maps in the group with their respective indices for the <text:a xlink:type="simple" xlink:href="https://www.dinamicaego.com/dokuwiki/doku.php?id=viewer_image_expression" text:style-name="Internet_20_link" text:visited-style-name="Visited_20_Internet_20_Link">Calculate Expression</text:a></text:p>
      <text:p text:style-name="Text_20_body"><draw:frame draw:style-name="mediacenter" draw:name="1" text:anchor-type="paragraph" draw:z-index="1" svg:width="9.04875cm" svg:height="4.8947916666667cm"><draw:image xlink:href="Pictures/4affe0805f3c27b4c71a3796ee07029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iewer_map_group</dc:title>
  </office:meta>
</office:document-meta>
</file>