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_filename"/><text:bookmark-start text:name="__RefHeading___weights_filename_1"/><text:bookmark-start text:name="weights_filename"/>Weights Filename<text:bookmark-end text:name="__RefHeading___weights_filename_1"/><text:bookmark-end text:name="weights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Weights of Evidence filename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Value or constant representing a Weights of Evidence filenam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Value or constant representing a Weights of Evidence filename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hts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_filename</dc:title>
  </office:meta>
</office:document-meta>
</file>