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dir"/><text:bookmark-start text:name="__RefHeading___workdir_1"/><text:bookmark-start text:name="workdir"/>Workdir<text:bookmark-end text:name="__RefHeading___workdir_1"/><text:bookmark-end text:name="workdi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sets the working directory used by the functors it contains to read and write fi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older  </text:p>
          </table:table-cell>
          <table:table-cell office:value-type="string" table:style-name="tablecell">
            <text:p text:style-name="tablealignleft"> <text:a xlink:type="simple" xlink:href="https://www.dinamicaego.com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Working directory to be used by the contained functor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Auto-bindable working directory, picked up automatically by any contained functor that asks for one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Folder can be set to a regular folder or to a zip file. Inside this container, filenames referring to maps, tables, and Weights of Evidence coefficients or ranges, among others, are resolved relative to this directory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Workdi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orkdir</dc:title>
  </office:meta>
</office:document-meta>
</file>